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11"/><text:bookmark-start text:name="__RefHeading___p4-req-21-4-011_1"/><text:bookmark-start text:name="p4-req-21-4-011"/>P4-REQ-21-4-011<text:bookmark-end text:name="__RefHeading___p4-req-21-4-011_1"/><text:bookmark-end text:name="p4-req-21-4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Runtime packaging SHALL NOT redefine FX logical Nodes or FX logical Node Rol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ackaging determines how logical responsibilities are grouped into implementation processes, modules, or other runtime participants. It is an implementation decision rather than a logical architectural definition.</text:p>
      <text:p text:style-name="Text_20_body">Preventing runtime packaging from redefining Nodes or Node Roles preserves the authority of the Part 3 FX Demo Logical Profile and allows implementation packaging to change without altering logic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runtime processes;implementation modules;runtime participants;implementation node mappings; andprocess or service packaging decis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runtime packaging does not redefine FX logical Nodes or FX logical Node Roles.</text:p>
      <text:p text:style-name="Text_20_body">Verification activities should include review checks confirming that:</text:p>
      <text:p text:style-name="Text_20_body">runtime process boundaries are treated as implementation boundaries;logical Node definitions remain governed by Part 3;Node Roles remain unchanged by packaging decisions;one-to-many and many-to-one implementation mappings remain explicit; andchanges in runtime packaging do not silently change logical responsibilit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separation between the logical Node architecture defined in Part 3 and the runtime packaging selected by the Phase 0 Implementation Profile / PSM.</text:p>
      <text:p text:style-name="Text_20_body">Related requirement identifiers:</text:p>
      <text:a xlink:type="simple" xlink:href="https://wiki.didosolutions.com/dido/99_annexes/annex-d-requirements/part-04/p4-req-21-4-009" text:style-name="Internet_20_link" text:visited-style-name="Visited_20_Internet_20_Link">P4-REQ-21-4-009</text:a>
      <text:a xlink:type="simple" xlink:href="https://wiki.didosolutions.com/dido/99_annexes/annex-d-requirements/part-04/p4-req-21-4-010" text:style-name="Internet_20_link" text:visited-style-name="Visited_20_Internet_20_Link">P4-REQ-21-4-010</text:a>
      <text:a xlink:type="simple" xlink:href="https://wiki.didosolutions.com/dido/99_annexes/annex-d-requirements/part-04/p4-req-21-2-004" text:style-name="Internet_20_link" text:visited-style-name="Visited_20_Internet_20_Link">P4-REQ-21-2-004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8:13</meta:creation-date>
    <dc:creator>Generated</dc:creator>
    <dc:date>2026-08-23T21::58:13</dc:date>
    <dc:language>en-US</dc:language>
    <meta:editing-cycles>1</meta:editing-cycles>
    <meta:editing-duration>PT0S</meta:editing-duration>
    <dc:title>dido:99_annexes:annex-d-requirements:part-04:p4-req-21-4-011</dc:title>
  </office:meta>
</office:document-meta>
</file>