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d-requirements:part-04:p4-req-21-4-010"/><text:bookmark-start text:name="__RefHeading___p4-req-21-4-010_1"/><text:bookmark-start text:name="p4-req-21-4-010"/>P4-REQ-21-4-010<text:bookmark-end text:name="__RefHeading___p4-req-21-4-010_1"/><text:bookmark-end text:name="p4-req-21-4-010"/></text:h>
      <text:p text:style-name="Text_20_body"><text:a xlink:type="simple" xlink:href="https://wiki.didosolutions.com/dido/99_annexes/annex-d-requirements/part-04/start" text:style-name="Internet_20_link" text:visited-style-name="Visited_20_Internet_20_Link"> Return to Requirements</text:a></text:p>
      <text:h text:style-name="Heading_20_2" text:outline-level="2"><text:bookmark-start text:name="__RefHeading___statement_2"/><text:bookmark-start text:name="statement"/>Statement<text:bookmark-end text:name="__RefHeading___statement_2"/><text:bookmark-end text:name="statement"/></text:h>
      <text:p text:style-name="Text_20_body">The Phase 0 Implementation Profile / PSM SHALL allow more than one implementation artefact to realise one FX logical Node when the mapping records that choice.</text:p>
      <text:h text:style-name="Heading_20_2" text:outline-level="2"><text:bookmark-start text:name="__RefHeading___source_3"/><text:bookmark-start text:name="source"/>Source<text:bookmark-end text:name="__RefHeading___source_3"/><text:bookmark-end text:name="source"/></text:h>
      <text:p text:style-name="Text_20_body">Part 4, Section 21.4: Logical Node Mapping Requirements.</text:p>
      <text:h text:style-name="Heading_20_2" text:outline-level="2"><text:bookmark-start text:name="__RefHeading___rationale_4"/><text:bookmark-start text:name="rationale"/>Rationale<text:bookmark-end text:name="__RefHeading___rationale_4"/><text:bookmark-end text:name="rationale"/></text:h>
      <text:p text:style-name="Text_20_body">An FX logical Node may require more than one implementation artefact to realize its responsibilities in the selected Phase 0 implementation context.</text:p>
      <text:p text:style-name="Text_20_body">Allowing this mapping preserves implementation flexibility while ensuring that distributed implementation responsibility remains traceable to a single authoritative logical Node definition.</text:p>
      <text:h text:style-name="Heading_20_2" text:outline-level="2"><text:bookmark-start text:name="__RefHeading___applies_to_5"/><text:bookmark-start text:name="applies_to"/>Applies To<text:bookmark-end text:name="__RefHeading___applies_to_5"/><text:bookmark-end text:name="applies_to"/></text:h>
      <text:p text:style-name="Text_20_body">This requirement applies to:</text:p>
      <text:p text:style-name="Text_20_body">FX logical Nodes;implementation node artefacts;distributed implementation mappings;supporting modules; andnode traceability records.</text:p>
      <text:h text:style-name="Heading_20_2" text:outline-level="2"><text:bookmark-start text:name="__RefHeading___verification_6"/><text:bookmark-start text:name="verification"/>Verification<text:bookmark-end text:name="__RefHeading___verification_6"/><text:bookmark-end text:name="verification"/></text:h>
      <text:p text:style-name="Text_20_body">Verification SHALL confirm that multiple implementation artefacts may realize one FX logical Node when the mapping is explicitly recorded.</text:p>
      <text:p text:style-name="Text_20_body">Verification activities should include review checks confirming that:</text:p>
      <text:p text:style-name="Text_20_body">every contributing implementation artefact is identified;allocated Node responsibilities are documented;all applicable artefacts trace to the same authoritative Node definition; andimplementation decomposition does not create conflicting logical Node definitions.</text:p>
      <text:h text:style-name="Heading_20_2" text:outline-level="2"><text:bookmark-start text:name="__RefHeading___traceability_7"/><text:bookmark-start text:name="traceability"/>Traceability<text:bookmark-end text:name="__RefHeading___traceability_7"/><text:bookmark-end text:name="traceability"/></text:h>
      <text:p text:style-name="Text_20_body">This requirement preserves the distinction between a logical Node definition and the number of implementation artefacts used to realize it.</text:p>
      <text:p text:style-name="Text_20_body">Related requirement identifiers:</text:p>
      <text:a xlink:type="simple" xlink:href="https://wiki.didosolutions.com/dido/99_annexes/annex-d-requirements/part-04/p4-req-21-4-003" text:style-name="Internet_20_link" text:visited-style-name="Visited_20_Internet_20_Link">P4-REQ-21-4-003</text:a>
      <text:a xlink:type="simple" xlink:href="https://wiki.didosolutions.com/dido/99_annexes/annex-d-requirements/part-04/p4-req-21-4-009" text:style-name="Internet_20_link" text:visited-style-name="Visited_20_Internet_20_Link">P4-REQ-21-4-009</text:a>
      <text:a xlink:type="simple" xlink:href="https://wiki.didosolutions.com/dido/99_annexes/annex-d-requirements/part-04/p4-req-21-4-011" text:style-name="Internet_20_link" text:visited-style-name="Visited_20_Internet_20_Link">P4-REQ-21-4-011</text:a>
      <text:p text:style-name="Text_20_body">Related source section:</text:p>
      <text:a xlink:type="simple" xlink:href="https://wiki.didosolutions.com/fxdemo/04-part/21-phase-0-implementation-requirements/21-4-logical-node-mapping-requirements/start" text:style-name="Internet_20_link" text:visited-style-name="Visited_20_Internet_20_Link">21.4 Logical Node Mapping Requirements</text:a>
      <text:h text:style-name="Heading_20_2" text:outline-level="2"><text:bookmark-start text:name="__RefHeading___status_8"/><text:bookmark-start text:name="status"/>Status<text:bookmark-end text:name="__RefHeading___status_8"/><text:bookmark-end text:name="status"/></text:h>
      <text:p text:style-name="Text_20_body">Draft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5::19:55</meta:creation-date>
    <dc:creator>Generated</dc:creator>
    <dc:date>2026-08-22T15::19:55</dc:date>
    <dc:language>en-US</dc:language>
    <meta:editing-cycles>1</meta:editing-cycles>
    <meta:editing-duration>PT0S</meta:editing-duration>
    <dc:title>dido:99_annexes:annex-d-requirements:part-04:p4-req-21-4-010</dc:title>
  </office:meta>
</office:document-meta>
</file>