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4-009"/><text:bookmark-start text:name="__RefHeading___p4-req-21-4-009_1"/><text:bookmark-start text:name="p4-req-21-4-009"/>P4-REQ-21-4-009<text:bookmark-end text:name="__RefHeading___p4-req-21-4-009_1"/><text:bookmark-end text:name="p4-req-21-4-009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hase 0 Implementation Profile / PSM SHALL allow one implementation artefact to realise more than one FX logical Node when the mapping records that choic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4: Logical Nod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decomposition and runtime packaging are separate architectural concerns. A Phase 0 implementation may package responsibilities associated with several FX logical Nodes into one implementation artefact without changing the logical architecture.</text:p>
      <text:p text:style-name="Text_20_body">Allowing this mapping provides implementation flexibility while requiring the relationship to remain explicit and reviewab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node artefacts;runtime participants;multi-Node implementation mappings; andnode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one implementation artefact may realize multiple FX logical Nodes when that mapping is explicitly recorded.</text:p>
      <text:p text:style-name="Text_20_body">Verification activities should include review checks confirming that:</text:p>
      <text:p text:style-name="Text_20_body">every realized FX logical Node is identified;responsibilities remain distinguishable;traceability to each applicable Node is preserved; andthe implementation choice does not redefine the logical Node boundari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the distinction between logical Node decomposition and implementation packaging.</text:p>
      <text:p text:style-name="Text_20_body">Related requirement identifiers:</text:p>
      <text:a xlink:type="simple" xlink:href="https://wiki.didosolutions.com/dido/99_annexes/annex-d-requirements/part-04/p4-req-21-4-002" text:style-name="Internet_20_link" text:visited-style-name="Visited_20_Internet_20_Link">P4-REQ-21-4-002</text:a>
      <text:a xlink:type="simple" xlink:href="https://wiki.didosolutions.com/dido/99_annexes/annex-d-requirements/part-04/p4-req-21-4-010" text:style-name="Internet_20_link" text:visited-style-name="Visited_20_Internet_20_Link">P4-REQ-21-4-010</text:a>
      <text:a xlink:type="simple" xlink:href="https://wiki.didosolutions.com/dido/99_annexes/annex-d-requirements/part-04/p4-req-21-4-011" text:style-name="Internet_20_link" text:visited-style-name="Visited_20_Internet_20_Link">P4-REQ-21-4-011</text:a>
      <text:p text:style-name="Text_20_body">Related source section:</text:p>
      <text:a xlink:type="simple" xlink:href="https://wiki.didosolutions.com/fxdemo/04-part/21-phase-0-implementation-requirements/21-4-logical-node-mapping-requirements/start" text:style-name="Internet_20_link" text:visited-style-name="Visited_20_Internet_20_Link">21.4 Logical Nod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30</meta:creation-date>
    <dc:creator>Generated</dc:creator>
    <dc:date>2026-08-22T17::17:30</dc:date>
    <dc:language>en-US</dc:language>
    <meta:editing-cycles>1</meta:editing-cycles>
    <meta:editing-duration>PT0S</meta:editing-duration>
    <dc:title>dido:99_annexes:annex-d-requirements:part-04:p4-req-21-4-009</dc:title>
  </office:meta>
</office:document-meta>
</file>