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8"/><text:bookmark-start text:name="__RefHeading___p4-req-21-4-008_1"/><text:bookmark-start text:name="p4-req-21-4-008"/>P4-REQ-21-4-008<text:bookmark-end text:name="__RefHeading___p4-req-21-4-008_1"/><text:bookmark-end text:name="p4-req-21-4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report or record observable behaviour according to the Phase 0 logging and exception-handling baselin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Observable implementation behavior is necessary for troubleshooting, review, operational understanding, testability, and later evidence planning.</text:p>
      <text:p text:style-name="Text_20_body">Applying the Phase 0 logging and exception-handling baseline ensures that implementation node artefacts expose important lifecycle, processing, warning, failure, and recovery conditions consistentl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efacts;logging behavior;exception handling;health and status reporting; andapplicable audit and provenance behavior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node artefacts report or record observable behavior according to the Phase 0 baseline.</text:p>
      <text:p text:style-name="Text_20_body">Verification activities should include review checks confirming that:</text:p>
      <text:p text:style-name="Text_20_body">required lifecycle and processing outcomes are recorded;warnings and failures are not silently suppressed;exception handling follows the approved pattern;recovery conditions are reportable where applicable; andobservable information supports later Part 5 u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mplementation node execution behavior to the Phase 0 logging, exception-handling, observation, and later evidence-planning concerns.</text:p>
      <text:p text:style-name="Text_20_body">Related requirement identifiers:</text:p>
      <text:a xlink:type="simple" xlink:href="https://wiki.didosolutions.com/dido/99_annexes/annex-d-requirements/part-04/p4-req-21-4-004" text:style-name="Internet_20_link" text:visited-style-name="Visited_20_Internet_20_Link">P4-REQ-21-4-004</text:a>
      <text:a xlink:type="simple" xlink:href="https://wiki.didosolutions.com/dido/99_annexes/annex-d-requirements/part-04/p4-req-21-4-007" text:style-name="Internet_20_link" text:visited-style-name="Visited_20_Internet_20_Link">P4-REQ-21-4-007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41</meta:creation-date>
    <dc:creator>Generated</dc:creator>
    <dc:date>2026-08-22T17::16:41</dc:date>
    <dc:language>en-US</dc:language>
    <meta:editing-cycles>1</meta:editing-cycles>
    <meta:editing-duration>PT0S</meta:editing-duration>
    <dc:title>dido:99_annexes:annex-d-requirements:part-04:p4-req-21-4-008</dc:title>
  </office:meta>
</office:document-meta>
</file>