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07"/><text:bookmark-start text:name="__RefHeading___p4-req-21-4-007_1"/><text:bookmark-start text:name="p4-req-21-4-007"/>P4-REQ-21-4-007<text:bookmark-end text:name="__RefHeading___p4-req-21-4-007_1"/><text:bookmark-end text:name="p4-req-21-4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mplementation node artefact SHALL follow applicable Phase 0 Developer Handbook rul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Phase 0 Developer Handbook defines the practical development discipline needed to produce consistent, reviewable, and governed implementation artefacts.</text:p>
      <text:p text:style-name="Text_20_body">Requiring implementation node artefacts to follow applicable handbook rules ensures consistent handling of file headers, naming, coding style, logging, exception handling, traceability, and repository workflow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hand-authored implementation node artefacts;supporting modules;applicable generated artefacts;configuration and script interactions; andimplementation review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mplementation node artefact conforms to the applicable Phase 0 Developer Handbook rules.</text:p>
      <text:p text:style-name="Text_20_body">Verification activities should include review checks confirming that:</text:p>
      <text:p text:style-name="Text_20_body">required headers are present;naming and coding conventions are followed;logging and exception-handling conventions are applied;applicable traceability metadata is present; andrepository placement conforms to the approved workflow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implementation node artefacts to the development discipline established by the Phase 0 Developer Handbook.</text:p>
      <text:p text:style-name="Text_20_body">Related requirement identifiers:</text:p>
      <text:a xlink:type="simple" xlink:href="https://wiki.didosolutions.com/dido/99_annexes/annex-d-requirements/part-04/p4-req-21-4-005" text:style-name="Internet_20_link" text:visited-style-name="Visited_20_Internet_20_Link">P4-REQ-21-4-005</text:a>
      <text:a xlink:type="simple" xlink:href="https://wiki.didosolutions.com/dido/99_annexes/annex-d-requirements/part-04/p4-req-21-4-006" text:style-name="Internet_20_link" text:visited-style-name="Visited_20_Internet_20_Link">P4-REQ-21-4-006</text:a>
      <text:a xlink:type="simple" xlink:href="https://wiki.didosolutions.com/dido/99_annexes/annex-d-requirements/part-04/p4-req-21-4-008" text:style-name="Internet_20_link" text:visited-style-name="Visited_20_Internet_20_Link">P4-REQ-21-4-008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20</meta:creation-date>
    <dc:creator>Generated</dc:creator>
    <dc:date>2026-08-22T17::17:20</dc:date>
    <dc:language>en-US</dc:language>
    <meta:editing-cycles>1</meta:editing-cycles>
    <meta:editing-duration>PT0S</meta:editing-duration>
    <dc:title>dido:99_annexes:annex-d-requirements:part-04:p4-req-21-4-007</dc:title>
  </office:meta>
</office:document-meta>
</file>