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06"/><text:bookmark-start text:name="__RefHeading___p4-req-21-4-006_1"/><text:bookmark-start text:name="p4-req-21-4-006"/>P4-REQ-21-4-006<text:bookmark-end text:name="__RefHeading___p4-req-21-4-006_1"/><text:bookmark-end text:name="p4-req-21-4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mplementation node artefact SHALL preserve traceability to the relevant Part 3 FX logical Node defini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node artefacts must remain tied to the logical Node definitions that justify their existence and responsibilities.</text:p>
      <text:p text:style-name="Text_20_body">Preserving this traceability enables reviewers to move from implementation back to the authoritative logical definition and confirm that implementation behavior remains consistent with the FX Demo Logical Profi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artefacts;file-header metadata;node mapping records;implementation traceability records; andreview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implementation node artefact preserves traceability to the relevant Part 3 FX logical Node definition.</text:p>
      <text:p text:style-name="Text_20_body">Verification activities should include review checks confirming that:</text:p>
      <text:p text:style-name="Text_20_body">the applicable Part 3 Node is identifiable;traceability records agree with implementation mappings;source-file or associated metadata preserves the relationship; andreviewers can navigate from implementation artefact to logical sour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implementation node artefacts to their authoritative Part 3 FX logical Node definitions.</text:p>
      <text:p text:style-name="Text_20_body">Related requirement identifiers:</text:p>
      <text:a xlink:type="simple" xlink:href="https://wiki.didosolutions.com/dido/99_annexes/annex-d-requirements/part-04/p4-req-21-4-001" text:style-name="Internet_20_link" text:visited-style-name="Visited_20_Internet_20_Link">P4-REQ-21-4-001</text:a>
      <text:a xlink:type="simple" xlink:href="https://wiki.didosolutions.com/dido/99_annexes/annex-d-requirements/part-04/p4-req-21-4-002" text:style-name="Internet_20_link" text:visited-style-name="Visited_20_Internet_20_Link">P4-REQ-21-4-002</text:a>
      <text:a xlink:type="simple" xlink:href="https://wiki.didosolutions.com/dido/99_annexes/annex-d-requirements/part-04/p4-req-21-4-007" text:style-name="Internet_20_link" text:visited-style-name="Visited_20_Internet_20_Link">P4-REQ-21-4-007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07</meta:creation-date>
    <dc:creator>Generated</dc:creator>
    <dc:date>2026-08-22T17::17:07</dc:date>
    <dc:language>en-US</dc:language>
    <meta:editing-cycles>1</meta:editing-cycles>
    <meta:editing-duration>PT0S</meta:editing-duration>
    <dc:title>dido:99_annexes:annex-d-requirements:part-04:p4-req-21-4-006</dc:title>
  </office:meta>
</office:document-meta>
</file>