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4:p4-req-21-4-005"/><text:bookmark-start text:name="__RefHeading___p4-req-21-4-005_1"/><text:bookmark-start text:name="p4-req-21-4-005"/>P4-REQ-21-4-005<text:bookmark-end text:name="__RefHeading___p4-req-21-4-005_1"/><text:bookmark-end text:name="p4-req-21-4-005"/></text:h>
      <text:p text:style-name="Text_20_body"><text:a xlink:type="simple" xlink:href="https://wiki.didosolutions.com/dido/99_annexes/annex-d-requirements/part-04/start" text:style-name="Internet_20_link" text:visited-style-name="Visited_20_Internet_20_Link"> Return to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Each implementation node artefact SHALL identify the DDS Topics, IDL structures, generated types, configuration artefacts, scripts, and supporting modules it uses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4, Section 21.4: Logical Node Mapping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An implementation node artefact depends on multiple supporting implementation artefacts and mechanisms. Identifying those dependencies makes its implementation context explicit and reviewable.</text:p>
      <text:p text:style-name="Text_20_body">This information supports compatibility review, generation review, configuration review, repository governance, and later deployment planning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:</text:p>
      <text:p text:style-name="Text_20_body">implementation node artefacts;DDS Topic mappings;IDL structures and generated types;configuration artefacts;scripts; andsupporting implementation modules.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each implementation node artefact identifies the applicable implementation artefacts and mechanisms it uses.</text:p>
      <text:p text:style-name="Text_20_body">Verification activities should include review checks confirming that:</text:p>
      <text:p text:style-name="Text_20_body">DDS Topics used by the artefact are identified;IDL structures and generated types are identified;configuration artefacts are identified;applicable scripts are identified; andsupporting modules are identified.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This requirement establishes the dependency and implementation-context relationships associated with each implementation node artefact.</text:p>
      <text:p text:style-name="Text_20_body">Related requirement identifiers:</text:p>
      <text:a xlink:type="simple" xlink:href="https://wiki.didosolutions.com/dido/99_annexes/annex-d-requirements/part-04/p4-req-21-4-004" text:style-name="Internet_20_link" text:visited-style-name="Visited_20_Internet_20_Link">P4-REQ-21-4-004</text:a>
      <text:a xlink:type="simple" xlink:href="https://wiki.didosolutions.com/dido/99_annexes/annex-d-requirements/part-04/p4-req-21-4-006" text:style-name="Internet_20_link" text:visited-style-name="Visited_20_Internet_20_Link">P4-REQ-21-4-006</text:a>
      <text:a xlink:type="simple" xlink:href="https://wiki.didosolutions.com/dido/99_annexes/annex-d-requirements/part-04/p4-req-21-4-007" text:style-name="Internet_20_link" text:visited-style-name="Visited_20_Internet_20_Link">P4-REQ-21-4-007</text:a>
      <text:p text:style-name="Text_20_body">Related source section:</text:p>
      <text:a xlink:type="simple" xlink:href="https://wiki.didosolutions.com/fxdemo/04-part/21-phase-0-implementation-requirements/21-4-logical-node-mapping-requirements/start" text:style-name="Internet_20_link" text:visited-style-name="Visited_20_Internet_20_Link">21.4 Logical Node Mapping Requirements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3::35:49</meta:creation-date>
    <dc:creator>Generated</dc:creator>
    <dc:date>2026-08-22T13::35:49</dc:date>
    <dc:language>en-US</dc:language>
    <meta:editing-cycles>1</meta:editing-cycles>
    <meta:editing-duration>PT0S</meta:editing-duration>
    <dc:title>dido:99_annexes:annex-d-requirements:part-04:p4-req-21-4-005</dc:title>
  </office:meta>
</office:document-meta>
</file>