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4-004"/><text:bookmark-start text:name="__RefHeading___p4-req-21-4-004_1"/><text:bookmark-start text:name="p4-req-21-4-004"/>P4-REQ-21-4-004<text:bookmark-end text:name="__RefHeading___p4-req-21-4-004_1"/><text:bookmark-end text:name="p4-req-21-4-004"/></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implementation node artefact SHALL identify the Runtime Plane or Runtime Planes it supports.</text:p>
      <text:h text:style-name="Heading_20_2" text:outline-level="2"><text:bookmark-start text:name="__RefHeading___source_3"/><text:bookmark-start text:name="source"/>Source<text:bookmark-end text:name="__RefHeading___source_3"/><text:bookmark-end text:name="source"/></text:h>
      <text:p text:style-name="Text_20_body">Part 4, Section 21.4: Logical Node Mapping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Runtime Plane identification preserves separation of concerns in the implementation profile. It makes clear whether an implementation artefact supports Control, Data, Health and Observability, Policy and Release, Audit and Provenance, or another applicable Runtime Plane concern.</text:p>
      <text:p text:style-name="Text_20_body">Explicit Runtime Plane mapping also supports communication, logging, exception-handling, and later deployment and evidence plan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implementation node artefacts;Runtime Plane mappings;DDS Topic mappings;QoS mappings; andapplicable logging and exception-handling conven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implementation node artefact identifies the Runtime Plane or Runtime Planes it supports.</text:p>
      <text:p text:style-name="Text_20_body">Verification activities should include review checks confirming that:</text:p>
      <text:p text:style-name="Text_20_body">applicable Runtime Planes are explicitly identified;Runtime Plane mappings agree with Part 3;multi-plane support is recorded where applicable; andimplementation mechanisms do not collapse distinct Runtime Plane concer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connects implementation node artefacts to the Runtime Plane classifications defined by the FX Demo Logical Profile.</text:p>
      <text:p text:style-name="Text_20_body">Related requirement identifiers:</text:p>
      <text:a xlink:type="simple" xlink:href="https://wiki.didosolutions.com/dido/99_annexes/annex-d-requirements/part-04/p4-req-21-4-005" text:style-name="Internet_20_link" text:visited-style-name="Visited_20_Internet_20_Link">P4-REQ-21-4-005</text:a>
      <text:a xlink:type="simple" xlink:href="https://wiki.didosolutions.com/dido/99_annexes/annex-d-requirements/part-04/p4-req-21-4-008" text:style-name="Internet_20_link" text:visited-style-name="Visited_20_Internet_20_Link">P4-REQ-21-4-008</text:a>
      <text:p text:style-name="Text_20_body">Related source section:</text:p>
      <text:a xlink:type="simple" xlink:href="https://wiki.didosolutions.com/fxdemo/04-part/21-phase-0-implementation-requirements/21-4-logical-node-mapping-requirements/start" text:style-name="Internet_20_link" text:visited-style-name="Visited_20_Internet_20_Link">21.4 Logical Node Mapping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8:35</meta:creation-date>
    <dc:creator>Generated</dc:creator>
    <dc:date>2026-08-22T17::18:35</dc:date>
    <dc:language>en-US</dc:language>
    <meta:editing-cycles>1</meta:editing-cycles>
    <meta:editing-duration>PT0S</meta:editing-duration>
    <dc:title>dido:99_annexes:annex-d-requirements:part-04:p4-req-21-4-004</dc:title>
  </office:meta>
</office:document-meta>
</file>