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4-003"/><text:bookmark-start text:name="__RefHeading___p4-req-21-4-003_1"/><text:bookmark-start text:name="p4-req-21-4-003"/>P4-REQ-21-4-003<text:bookmark-end text:name="__RefHeading___p4-req-21-4-003_1"/><text:bookmark-end text:name="p4-req-21-4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mplementation node artefact SHALL identify the FX logical Node Role or Roles it perform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4: Logical Nod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Node Roles identify the logical responsibilities performed within or by an FX logical Node. Recording the applicable Node Roles makes the allocation of implementation responsibility explicit.</text:p>
      <text:p text:style-name="Text_20_body">This prevents implementation modules from acquiring responsibilities that cannot be traced to the FX Demo Logical Profil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node artefacts;implementation responsibilities;supporting modules; andFX logical Node Role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mplementation node artefact identifies the FX logical Node Role or Roles it performs.</text:p>
      <text:p text:style-name="Text_20_body">Verification activities should include review checks confirming that:</text:p>
      <text:p text:style-name="Text_20_body">applicable Node Roles are explicitly identified;performed responsibilities correspond to those Node Roles;multiple Node Roles are recorded where applicable; andno ungoverned Node Role is introduced by implementation cod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Phase 0 implementation responsibilities to the FX logical Node Roles defined in Part 3.</text:p>
      <text:p text:style-name="Text_20_body">Related requirement identifiers:</text:p>
      <text:a xlink:type="simple" xlink:href="https://wiki.didosolutions.com/dido/99_annexes/annex-d-requirements/part-04/p4-req-21-4-001" text:style-name="Internet_20_link" text:visited-style-name="Visited_20_Internet_20_Link">P4-REQ-21-4-001</text:a>
      <text:a xlink:type="simple" xlink:href="https://wiki.didosolutions.com/dido/99_annexes/annex-d-requirements/part-04/p4-req-21-4-002" text:style-name="Internet_20_link" text:visited-style-name="Visited_20_Internet_20_Link">P4-REQ-21-4-002</text:a>
      <text:a xlink:type="simple" xlink:href="https://wiki.didosolutions.com/dido/99_annexes/annex-d-requirements/part-04/p4-req-21-4-010" text:style-name="Internet_20_link" text:visited-style-name="Visited_20_Internet_20_Link">P4-REQ-21-4-010</text:a>
      <text:p text:style-name="Text_20_body">Related source section:</text:p>
      <text:a xlink:type="simple" xlink:href="https://wiki.didosolutions.com/fxdemo/04-part/21-phase-0-implementation-requirements/21-4-logical-node-mapping-requirements/start" text:style-name="Internet_20_link" text:visited-style-name="Visited_20_Internet_20_Link">21.4 Logical Nod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7:05</meta:creation-date>
    <dc:creator>Generated</dc:creator>
    <dc:date>2026-08-22T17::17:05</dc:date>
    <dc:language>en-US</dc:language>
    <meta:editing-cycles>1</meta:editing-cycles>
    <meta:editing-duration>PT0S</meta:editing-duration>
    <dc:title>dido:99_annexes:annex-d-requirements:part-04:p4-req-21-4-003</dc:title>
  </office:meta>
</office:document-meta>
</file>