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4-002"/><text:bookmark-start text:name="__RefHeading___p4-req-21-4-002_1"/><text:bookmark-start text:name="p4-req-21-4-002"/>P4-REQ-21-4-002<text:bookmark-end text:name="__RefHeading___p4-req-21-4-002_1"/><text:bookmark-end text:name="p4-req-21-4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mplementation node artefact SHALL identify the FX logical Node or Nodes it realis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4: Logical Nod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n implementation node artefact must identify the logical Node responsibilities it realizes so that its architectural purpose remains explicit.</text:p>
      <text:p text:style-name="Text_20_body">This identification supports review, maintenance, change control, and backward traceability from implementation to logical architectur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node modules;runtime participants;process entry points; andimplementation node mapping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mplementation node artefact identifies the FX logical Node or Nodes it realizes.</text:p>
      <text:p text:style-name="Text_20_body">Verification activities should include review checks confirming that:</text:p>
      <text:p text:style-name="Text_20_body">the applicable FX logical Node is explicitly identified;multi-Node realizations identify every applicable Node;the mapping agrees with the Part 3 Node definitions; andthe mapping is represented in applicable traceability record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backward traceability from each implementation node artefact to its applicable FX logical Node definition.</text:p>
      <text:p text:style-name="Text_20_body">Related requirement identifiers:</text:p>
      <text:a xlink:type="simple" xlink:href="https://wiki.didosolutions.com/dido/99_annexes/annex-d-requirements/part-04/p4-req-21-4-001" text:style-name="Internet_20_link" text:visited-style-name="Visited_20_Internet_20_Link">P4-REQ-21-4-001</text:a>
      <text:a xlink:type="simple" xlink:href="https://wiki.didosolutions.com/dido/99_annexes/annex-d-requirements/part-04/p4-req-21-4-003" text:style-name="Internet_20_link" text:visited-style-name="Visited_20_Internet_20_Link">P4-REQ-21-4-003</text:a>
      <text:a xlink:type="simple" xlink:href="https://wiki.didosolutions.com/dido/99_annexes/annex-d-requirements/part-04/p4-req-21-4-009" text:style-name="Internet_20_link" text:visited-style-name="Visited_20_Internet_20_Link">P4-REQ-21-4-009</text:a>
      <text:p text:style-name="Text_20_body">Related source section:</text:p>
      <text:a xlink:type="simple" xlink:href="https://wiki.didosolutions.com/fxdemo/04-part/21-phase-0-implementation-requirements/21-4-logical-node-mapping-requirements/start" text:style-name="Internet_20_link" text:visited-style-name="Visited_20_Internet_20_Link">21.4 Logical Nod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8:04</meta:creation-date>
    <dc:creator>Generated</dc:creator>
    <dc:date>2026-08-22T16::18:04</dc:date>
    <dc:language>en-US</dc:language>
    <meta:editing-cycles>1</meta:editing-cycles>
    <meta:editing-duration>PT0S</meta:editing-duration>
    <dc:title>dido:99_annexes:annex-d-requirements:part-04:p4-req-21-4-002</dc:title>
  </office:meta>
</office:document-meta>
</file>