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1"/><text:bookmark-start text:name="__RefHeading___p4-req-21-4-001_1"/><text:bookmark-start text:name="p4-req-21-4-001"/>P4-REQ-21-4-001<text:bookmark-end text:name="__RefHeading___p4-req-21-4-001_1"/><text:bookmark-end text:name="p4-req-21-4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map selected FX logical Nodes to implementation artefa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mapping between FX logical Nodes and Phase 0 implementation artefacts preserves the connection between logical architectural responsibilities and their selected implementation realizations.</text:p>
      <text:p text:style-name="Text_20_body">Without this mapping, reviewers could not determine which implementation artefacts realize the logical responsibilities defined by the FX Demo Logical Profi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elected FX logical Nodes;Phase 0 implementation node artefacts;implementation mapping records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elected FX logical Nodes are mapped to the Phase 0 implementation artefacts that realize them.</text:p>
      <text:p text:style-name="Text_20_body">Verification activities should include review checks confirming that:</text:p>
      <text:p text:style-name="Text_20_body">selected FX logical Nodes have identified implementation mappings;implementation artefacts identify their applicable logical source;mappings are documented and reviewable; andunmapped implementation responsibilities are not introduced into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selected Part 3 FX logical Nodes to their Phase 0 implementation realizations.</text:p>
      <text:p text:style-name="Text_20_body">Related requirement identifiers:</text:p>
      <text:a xlink:type="simple" xlink:href="https://wiki.didosolutions.com/dido/99_annexes/annex-d-requirements/part-04/p4-req-21-4-002" text:style-name="Internet_20_link" text:visited-style-name="Visited_20_Internet_20_Link">P4-REQ-21-4-002</text:a>
      <text:a xlink:type="simple" xlink:href="https://wiki.didosolutions.com/dido/99_annexes/annex-d-requirements/part-04/p4-req-21-4-003" text:style-name="Internet_20_link" text:visited-style-name="Visited_20_Internet_20_Link">P4-REQ-21-4-003</text:a>
      <text:a xlink:type="simple" xlink:href="https://wiki.didosolutions.com/dido/99_annexes/annex-d-requirements/part-04/p4-req-21-4-006" text:style-name="Internet_20_link" text:visited-style-name="Visited_20_Internet_20_Link">P4-REQ-21-4-006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29</meta:creation-date>
    <dc:creator>Generated</dc:creator>
    <dc:date>2026-08-22T17::21:29</dc:date>
    <dc:language>en-US</dc:language>
    <meta:editing-cycles>1</meta:editing-cycles>
    <meta:editing-duration>PT0S</meta:editing-duration>
    <dc:title>dido:99_annexes:annex-d-requirements:part-04:p4-req-21-4-001</dc:title>
  </office:meta>
</office:document-meta>
</file>