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3-010"/><text:bookmark-start text:name="__RefHeading___p4-req-21-3-010_1"/><text:bookmark-start text:name="p4-req-21-3-010"/>P4-REQ-21-3-010<text:bookmark-end text:name="__RefHeading___p4-req-21-3-010_1"/><text:bookmark-end text:name="p4-req-21-3-010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later implementation profile MAY extend, refine, supersede, or replace one or more Phase 0 technology selectio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3: Technology Selec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hase 0 technology selections establish a controlled implementation baseline for the current development phase rather than permanent technology mandates for all later phases.</text:p>
      <text:p text:style-name="Text_20_body">Allowing later profiles to change technology selections supports implementation evolution while preserving the architectural separation between logical meaning and technical realisa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later implementation profiles;communication technology selections;data definition mechanisms;implementation languages;generation mechanisms;communication behaviour controls; andsupporting implementation technologi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later implementation profiles may change Phase 0 technology selections through controlled profile evolution.</text:p>
      <text:p text:style-name="Text_20_body">Verification activities should include review checks confirming that:</text:p>
      <text:p text:style-name="Text_20_body">Phase 0 technology selections are identified as phase-specific;later technology changes are governed by the applicable implementation profile;changed technology selections preserve required architectural traceability; andsuperseded technologies are not treated as permanent architectural requirement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controlled technology evolution between the Phase 0 Implementation Profile / PSM and later implementation profiles.</text:p>
      <text:p text:style-name="Text_20_body">Related requirement identifiers:</text:p>
      <text:a xlink:type="simple" xlink:href="https://wiki.didosolutions.com/dido/99_annexes/annex-d-requirements/part-04/p4-req-21-3-001" text:style-name="Internet_20_link" text:visited-style-name="Visited_20_Internet_20_Link">P4-REQ-21-3-001</text:a>
      <text:a xlink:type="simple" xlink:href="https://wiki.didosolutions.com/dido/99_annexes/annex-d-requirements/part-04/p4-req-21-3-009" text:style-name="Internet_20_link" text:visited-style-name="Visited_20_Internet_20_Link">P4-REQ-21-3-009</text:a>
      <text:a xlink:type="simple" xlink:href="https://wiki.didosolutions.com/dido/99_annexes/annex-d-requirements/part-04/p4-req-21-2-008" text:style-name="Internet_20_link" text:visited-style-name="Visited_20_Internet_20_Link">P4-REQ-21-2-008</text:a>
      <text:p text:style-name="Text_20_body">Related source section:</text:p>
      <text:a xlink:type="simple" xlink:href="https://wiki.didosolutions.com/fxdemo/04-part/21-phase-0-implementation-requirements/21-3-technology-selection-requirements/start" text:style-name="Internet_20_link" text:visited-style-name="Visited_20_Internet_20_Link">21.3 Technology Selec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18:04</meta:creation-date>
    <dc:creator>Generated</dc:creator>
    <dc:date>2026-08-22T18::18:04</dc:date>
    <dc:language>en-US</dc:language>
    <meta:editing-cycles>1</meta:editing-cycles>
    <meta:editing-duration>PT0S</meta:editing-duration>
    <dc:title>dido:99_annexes:annex-d-requirements:part-04:p4-req-21-3-010</dc:title>
  </office:meta>
</office:document-meta>
</file>