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4:p4-req-21-3-009"/><text:bookmark-start text:name="__RefHeading___p4-req-21-3-009_1"/><text:bookmark-start text:name="p4-req-21-3-009"/>P4-REQ-21-3-009<text:bookmark-end text:name="__RefHeading___p4-req-21-3-009_1"/><text:bookmark-end text:name="p4-req-21-3-009"/></text:h>
      <text:p text:style-name="Text_20_body"><text:a xlink:type="simple" xlink:href="https://wiki.didosolutions.com/dido/99_annexes/annex-d-requirements/part-04/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Phase 0 technology selections SHALL NOT redefine the conceptual architecture, logical architecture, or FX Demo Logical Profile.</text:p>
      <text:h text:style-name="Heading_20_2" text:outline-level="2"><text:bookmark-start text:name="__RefHeading___source_3"/><text:bookmark-start text:name="source"/>Source<text:bookmark-end text:name="__RefHeading___source_3"/><text:bookmark-end text:name="source"/></text:h>
      <text:p text:style-name="Text_20_body">Part 4, Section 21.3: Technology Selec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Phase 0 technologies are implementation mechanisms selected to realise architectural elements defined by Parts 1, 2, and 3. Allowing those technologies to redefine architectural meaning would collapse the separation between architecture and implementation.</text:p>
      <text:p text:style-name="Text_20_body">This constraint preserves the authority of the conceptual, logical, and FX logical architectural layers regardless of the technologies selected for Phase 0.</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p text:style-name="Text_20_body">DDS;IDL;QoS profiles;generated types;Python;scripts;repository organisation; andother Phase 0 implementation technologies or mechanism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Phase 0 technology selections realise rather than redefine architectural elements.</text:p>
      <text:p text:style-name="Text_20_body">Verification activities should include review checks confirming that:</text:p>
      <text:p text:style-name="Text_20_body">DDS Topics remain implementations of logical Communication Endpoints;IDL structures remain implementations of logical information structures;generated types remain derived implementation artefacts;repository and script structures remain implementation concerns; andtechnology-specific decisions do not alter conceptual or logical meaning.</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preserves the separation between the Part 1 Conceptual Architecture, Part 2 Logical Architecture, Part 3 FX Demo Logical Profile, and Part 4 technology selections.</text:p>
      <text:p text:style-name="Text_20_body">Related requirement identifiers:</text:p>
      <text:a xlink:type="simple" xlink:href="https://wiki.didosolutions.com/dido/99_annexes/annex-d-requirements/part-04/p4-req-21-3-002" text:style-name="Internet_20_link" text:visited-style-name="Visited_20_Internet_20_Link">P4-REQ-21-3-002</text:a>
      <text:a xlink:type="simple" xlink:href="https://wiki.didosolutions.com/dido/99_annexes/annex-d-requirements/part-04/p4-req-21-3-003" text:style-name="Internet_20_link" text:visited-style-name="Visited_20_Internet_20_Link">P4-REQ-21-3-003</text:a>
      <text:a xlink:type="simple" xlink:href="https://wiki.didosolutions.com/dido/99_annexes/annex-d-requirements/part-04/p4-req-21-3-004" text:style-name="Internet_20_link" text:visited-style-name="Visited_20_Internet_20_Link">P4-REQ-21-3-004</text:a>
      <text:a xlink:type="simple" xlink:href="https://wiki.didosolutions.com/dido/99_annexes/annex-d-requirements/part-04/p4-req-21-3-005" text:style-name="Internet_20_link" text:visited-style-name="Visited_20_Internet_20_Link">P4-REQ-21-3-005</text:a>
      <text:a xlink:type="simple" xlink:href="https://wiki.didosolutions.com/dido/99_annexes/annex-d-requirements/part-04/p4-req-21-3-010" text:style-name="Internet_20_link" text:visited-style-name="Visited_20_Internet_20_Link">P4-REQ-21-3-010</text:a>
      <text:p text:style-name="Text_20_body">Related source section:</text:p>
      <text:a xlink:type="simple" xlink:href="https://wiki.didosolutions.com/fxdemo/04-part/21-phase-0-implementation-requirements/21-3-technology-selection-requirements/start" text:style-name="Internet_20_link" text:visited-style-name="Visited_20_Internet_20_Link">21.3 Technology Selec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43:37</meta:creation-date>
    <dc:creator>Generated</dc:creator>
    <dc:date>2026-08-24T01::43:37</dc:date>
    <dc:language>en-US</dc:language>
    <meta:editing-cycles>1</meta:editing-cycles>
    <meta:editing-duration>PT0S</meta:editing-duration>
    <dc:title>dido:99_annexes:annex-d-requirements:part-04:p4-req-21-3-009</dc:title>
  </office:meta>
</office:document-meta>
</file>