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8"/><text:bookmark-start text:name="__RefHeading___p4-req-21-3-008_1"/><text:bookmark-start text:name="p4-req-21-3-008"/>P4-REQ-21-3-008<text:bookmark-end text:name="__RefHeading___p4-req-21-3-008_1"/><text:bookmark-end text:name="p4-req-21-3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repository structure as Phase 0 implementation organis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pository structure provides the controlled organisation for Phase 0 source, generated, configuration, script, documentation, traceability, and build artefacts.</text:p>
      <text:p text:style-name="Text_20_body">Explicitly treating repository structure as implementation organisation prevents directory layout from being interpreted as architectural decomposition while supporting consistent contribution, generation, review, and baseline contro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directories;generated-code directories;configuration directories;script directories;documentation and traceability locations; andtemporary and non-baseline artefact handl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repository structure is identified as the organisational mechanism for Phase 0 implementation artefacts.</text:p>
      <text:p text:style-name="Text_20_body">Verification activities should include review checks confirming that:</text:p>
      <text:p text:style-name="Text_20_body">implementation artefact categories have defined repository locations;governed and non-baseline material are distinguishable;generated and hand-authored artefacts are appropriately separated; andrepository layout does not redefine architectural elem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organisational role of the repository within the Phase 0 implementation baseline.</text:p>
      <text:p text:style-name="Text_20_body">Related requirement identifiers:</text:p>
      <text:a xlink:type="simple" xlink:href="https://wiki.didosolutions.com/dido/99_annexes/annex-d-requirements/part-04/p4-req-21-3-007" text:style-name="Internet_20_link" text:visited-style-name="Visited_20_Internet_20_Link">P4-REQ-21-3-007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22</meta:creation-date>
    <dc:creator>Generated</dc:creator>
    <dc:date>2026-08-22T17::18:22</dc:date>
    <dc:language>en-US</dc:language>
    <meta:editing-cycles>1</meta:editing-cycles>
    <meta:editing-duration>PT0S</meta:editing-duration>
    <dc:title>dido:99_annexes:annex-d-requirements:part-04:p4-req-21-3-008</dc:title>
  </office:meta>
</office:document-meta>
</file>