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3-007"/><text:bookmark-start text:name="__RefHeading___p4-req-21-3-007_1"/><text:bookmark-start text:name="p4-req-21-3-007"/>P4-REQ-21-3-007<text:bookmark-end text:name="__RefHeading___p4-req-21-3-007_1"/><text:bookmark-end text:name="p4-req-21-3-007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The Phase 0 Implementation Profile / PSM SHALL identify scripts as Phase 0 build, generation, execution, shutdown, cleanup, and workflow helpers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3: Technology Selection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Scripts make repeatable implementation activities explicit and controlled. Identifying scripts as implementation helpers establishes their role without allowing automation to become hidden architecture.</text:p>
      <text:p text:style-name="Text_20_body">Scripts support implementation activities while remaining subordinate to the Phase 0 Implementation Profile and Developer Handbook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build-preparation scripts;generation scripts;execution and startup scripts;shutdown scripts;cleanup scripts; andrepository workflow script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Phase 0 scripts are identified as controlled implementation helpers.</text:p>
      <text:p text:style-name="Text_20_body">Verification activities should include review checks confirming that:</text:p>
      <text:p text:style-name="Text_20_body">approved scripts have defined implementation purposes;scripts identify their expected inputs and outputs;scripts follow applicable Developer Handbook rules;scripts affecting baseline artefacts are governed; andscripts do not redefine logical elements or interaction patterns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establishes the role of scripts within the controlled Phase 0 implementation workflow.</text:p>
      <text:p text:style-name="Text_20_body">Related requirement identifiers:</text:p>
      <text:a xlink:type="simple" xlink:href="https://wiki.didosolutions.com/dido/99_annexes/annex-d-requirements/part-04/p4-req-21-3-006" text:style-name="Internet_20_link" text:visited-style-name="Visited_20_Internet_20_Link">P4-REQ-21-3-006</text:a>
      <text:a xlink:type="simple" xlink:href="https://wiki.didosolutions.com/dido/99_annexes/annex-d-requirements/part-04/p4-req-21-3-008" text:style-name="Internet_20_link" text:visited-style-name="Visited_20_Internet_20_Link">P4-REQ-21-3-008</text:a>
      <text:a xlink:type="simple" xlink:href="https://wiki.didosolutions.com/dido/99_annexes/annex-d-requirements/part-04/p4-req-21-3-009" text:style-name="Internet_20_link" text:visited-style-name="Visited_20_Internet_20_Link">P4-REQ-21-3-009</text:a>
      <text:p text:style-name="Text_20_body">Related source section:</text:p>
      <text:a xlink:type="simple" xlink:href="https://wiki.didosolutions.com/fxdemo/04-part/21-phase-0-implementation-requirements/21-3-technology-selection-requirements/start" text:style-name="Internet_20_link" text:visited-style-name="Visited_20_Internet_20_Link">21.3 Technology Selection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5::19:59</meta:creation-date>
    <dc:creator>Generated</dc:creator>
    <dc:date>2026-08-22T15::19:59</dc:date>
    <dc:language>en-US</dc:language>
    <meta:editing-cycles>1</meta:editing-cycles>
    <meta:editing-duration>PT0S</meta:editing-duration>
    <dc:title>dido:99_annexes:annex-d-requirements:part-04:p4-req-21-3-007</dc:title>
  </office:meta>
</office:document-meta>
</file>