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6"/><text:bookmark-start text:name="__RefHeading___p4-req-21-3-006_1"/><text:bookmark-start text:name="p4-req-21-3-006"/>P4-REQ-21-3-006<text:bookmark-end text:name="__RefHeading___p4-req-21-3-006_1"/><text:bookmark-end text:name="p4-req-21-3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Python as the selected Phase 0 hand-authored implementation languag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entifying Python as the selected hand-authored implementation language establishes a consistent development context for Phase 0 source modules, helpers, adapters, processing logic, and other approved hand-authored implementation artefacts.</text:p>
      <text:p text:style-name="Text_20_body">A defined implementation language also allows the Developer Handbook to establish consistent coding, logging, exception-handling, dependency, and review conven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hand-authored source code;implementation node modules;supporting modules;wrappers and adapters; andapplicable Developer Handbook coding conven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ython is identified as the selected Phase 0 hand-authored implementation language.</text:p>
      <text:p text:style-name="Text_20_body">Verification activities should include review checks confirming that:</text:p>
      <text:p text:style-name="Text_20_body">governed hand-authored Phase 0 implementation code uses Python where applicable;Python source files follow the Developer Handbook;generated artefacts remain distinguishable from hand-authored Python code; andalternative implementation languages are not introduced into the Phase 0 baseline without approved change control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selected implementation-language context for Phase 0 hand-authored implementation artefacts.</text:p>
      <text:p text:style-name="Text_20_body">Related requirement identifiers:</text:p>
      <text:a xlink:type="simple" xlink:href="https://wiki.didosolutions.com/dido/99_annexes/annex-d-requirements/part-04/p4-req-21-3-001" text:style-name="Internet_20_link" text:visited-style-name="Visited_20_Internet_20_Link">P4-REQ-21-3-001</text:a>
      <text:a xlink:type="simple" xlink:href="https://wiki.didosolutions.com/dido/99_annexes/annex-d-requirements/part-04/p4-req-21-3-007" text:style-name="Internet_20_link" text:visited-style-name="Visited_20_Internet_20_Link">P4-REQ-21-3-007</text:a>
      <text:a xlink:type="simple" xlink:href="https://wiki.didosolutions.com/dido/99_annexes/annex-d-requirements/part-04/p4-req-21-3-008" text:style-name="Internet_20_link" text:visited-style-name="Visited_20_Internet_20_Link">P4-REQ-21-3-008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32</meta:creation-date>
    <dc:creator>Generated</dc:creator>
    <dc:date>2026-08-22T16::18:32</dc:date>
    <dc:language>en-US</dc:language>
    <meta:editing-cycles>1</meta:editing-cycles>
    <meta:editing-duration>PT0S</meta:editing-duration>
    <dc:title>dido:99_annexes:annex-d-requirements:part-04:p4-req-21-3-006</dc:title>
  </office:meta>
</office:document-meta>
</file>