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3-005"/><text:bookmark-start text:name="__RefHeading___p4-req-21-3-005_1"/><text:bookmark-start text:name="p4-req-21-3-005"/>P4-REQ-21-3-005<text:bookmark-end text:name="__RefHeading___p4-req-21-3-005_1"/><text:bookmark-end text:name="p4-req-21-3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identify generated types as Phase 0 implementation data artefacts derived from governed IDL structur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3: Technology Selec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Generated types provide implementation-language representations of governed IDL structures. Treating them explicitly as derived implementation artefacts preserves the distinction between source definitions and generated outputs.</text:p>
      <text:p text:style-name="Text_20_body">This relationship supports repeatability, regeneration, review, and traceability from implementation data representations back to governed IDL and FX logical information structur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enerated Phase 0 types;governed IDL structures;generated-code locations;generation processes; andimplementation modules using generated typ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generated types are identified as implementation data artefacts derived from governed IDL structures.</text:p>
      <text:p text:style-name="Text_20_body">Verification activities should include review checks confirming that:</text:p>
      <text:p text:style-name="Text_20_body">each generated type identifies or can be traced to its source IDL structure;generated types are distinguishable from hand-authored implementation code;regeneration follows the approved generation process; andgenerated types remain traceable to applicable FX logical information structur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derivation chain from FX logical information structures through governed IDL structures to generated Phase 0 types.</text:p>
      <text:p text:style-name="Text_20_body">Related requirement identifiers:</text:p>
      <text:a xlink:type="simple" xlink:href="https://wiki.didosolutions.com/dido/99_annexes/annex-d-requirements/part-04/p4-req-21-3-003" text:style-name="Internet_20_link" text:visited-style-name="Visited_20_Internet_20_Link">P4-REQ-21-3-003</text:a>
      <text:a xlink:type="simple" xlink:href="https://wiki.didosolutions.com/dido/99_annexes/annex-d-requirements/part-04/p4-req-21-3-009" text:style-name="Internet_20_link" text:visited-style-name="Visited_20_Internet_20_Link">P4-REQ-21-3-009</text:a>
      <text:p text:style-name="Text_20_body">Related source section:</text:p>
      <text:a xlink:type="simple" xlink:href="https://wiki.didosolutions.com/fxdemo/04-part/21-phase-0-implementation-requirements/21-3-technology-selection-requirements/start" text:style-name="Internet_20_link" text:visited-style-name="Visited_20_Internet_20_Link">21.3 Technology Selec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5:37</meta:creation-date>
    <dc:creator>Generated</dc:creator>
    <dc:date>2026-08-22T13::35:37</dc:date>
    <dc:language>en-US</dc:language>
    <meta:editing-cycles>1</meta:editing-cycles>
    <meta:editing-duration>PT0S</meta:editing-duration>
    <dc:title>dido:99_annexes:annex-d-requirements:part-04:p4-req-21-3-005</dc:title>
  </office:meta>
</office:document-meta>
</file>