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3-004"/><text:bookmark-start text:name="__RefHeading___p4-req-21-3-004_1"/><text:bookmark-start text:name="p4-req-21-3-004"/>P4-REQ-21-3-004<text:bookmark-end text:name="__RefHeading___p4-req-21-3-004_1"/><text:bookmark-end text:name="p4-req-21-3-004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Phase 0 Implementation Profile / PSM SHALL identify QoS profiles as the selected Phase 0 communication behaviour control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3: Technology Selec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QoS profiles provide controlled communication behaviour for the selected Phase 0 DDS implementation. They allow communication characteristics to be applied consistently to DDS Topic families and applicable Runtime Plane purposes.</text:p>
      <text:p text:style-name="Text_20_body">Explicit identification of QoS profiles prevents communication behaviour from being treated as an implicit or uncontrolled implementation choic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Phase 0 QoS profiles;DDS Topics;implementation participants;Runtime Plane mappings; andcommunication configuration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QoS profiles are identified as the selected Phase 0 communication behaviour controls.</text:p>
      <text:p text:style-name="Text_20_body">Verification activities should include review checks confirming that:</text:p>
      <text:p text:style-name="Text_20_body">applicable DDS Topics are associated with selected QoS profiles;QoS profiles are governed as Phase 0 configuration artefacts;QoS mappings remain traceable to applicable Runtime Planes and communication endpoints; andQoS profiles do not redefine logical communication behaviour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onnects Phase 0 communication behaviour controls to DDS Topic and Runtime Plane implementation mappings.</text:p>
      <text:p text:style-name="Text_20_body">Related requirement identifiers:</text:p>
      <text:a xlink:type="simple" xlink:href="https://wiki.didosolutions.com/dido/99_annexes/annex-d-requirements/part-04/p4-req-21-3-002" text:style-name="Internet_20_link" text:visited-style-name="Visited_20_Internet_20_Link">P4-REQ-21-3-002</text:a>
      <text:a xlink:type="simple" xlink:href="https://wiki.didosolutions.com/dido/99_annexes/annex-d-requirements/part-04/p4-req-21-3-009" text:style-name="Internet_20_link" text:visited-style-name="Visited_20_Internet_20_Link">P4-REQ-21-3-009</text:a>
      <text:p text:style-name="Text_20_body">Related source section:</text:p>
      <text:a xlink:type="simple" xlink:href="https://wiki.didosolutions.com/fxdemo/04-part/21-phase-0-implementation-requirements/21-3-technology-selection-requirements/start" text:style-name="Internet_20_link" text:visited-style-name="Visited_20_Internet_20_Link">21.3 Technology Selec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20:27</meta:creation-date>
    <dc:creator>Generated</dc:creator>
    <dc:date>2026-08-22T16::20:27</dc:date>
    <dc:language>en-US</dc:language>
    <meta:editing-cycles>1</meta:editing-cycles>
    <meta:editing-duration>PT0S</meta:editing-duration>
    <dc:title>dido:99_annexes:annex-d-requirements:part-04:p4-req-21-3-004</dc:title>
  </office:meta>
</office:document-meta>
</file>