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3-003"/><text:bookmark-start text:name="__RefHeading___p4-req-21-3-003_1"/><text:bookmark-start text:name="p4-req-21-3-003"/>P4-REQ-21-3-003<text:bookmark-end text:name="__RefHeading___p4-req-21-3-003_1"/><text:bookmark-end text:name="p4-req-21-3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identify IDL as the selected Phase 0 data definition mechanis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3: Technology Selec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L provides the governed implementation-level mechanism for defining data structures used by the selected Phase 0 DDS implementation.</text:p>
      <text:p text:style-name="Text_20_body">Identifying IDL as the selected data definition mechanism provides a consistent source for generated implementation types while preserving traceability to the FX logical information structures those IDL definitions realis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Phase 0 IDL files;IDL structures;generated types;DDS Topic data representations; andFX logical information-structure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DL is identified as the selected Phase 0 data definition mechanism.</text:p>
      <text:p text:style-name="Text_20_body">Verification activities should include review checks confirming that:</text:p>
      <text:p text:style-name="Text_20_body">applicable Phase 0 data structures are defined through governed IDL;IDL structures trace to applicable FX logical information structures;generated types identify their source IDL structures; andIDL remains an implementation representation rather than a redefinition of logical informa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FX logical information structures to their selected Phase 0 IDL representations.</text:p>
      <text:p text:style-name="Text_20_body">Related requirement identifiers:</text:p>
      <text:a xlink:type="simple" xlink:href="https://wiki.didosolutions.com/dido/99_annexes/annex-d-requirements/part-04/p4-req-21-3-002" text:style-name="Internet_20_link" text:visited-style-name="Visited_20_Internet_20_Link">P4-REQ-21-3-002</text:a>
      <text:a xlink:type="simple" xlink:href="https://wiki.didosolutions.com/dido/99_annexes/annex-d-requirements/part-04/p4-req-21-3-005" text:style-name="Internet_20_link" text:visited-style-name="Visited_20_Internet_20_Link">P4-REQ-21-3-005</text:a>
      <text:p text:style-name="Text_20_body">Related source section:</text:p>
      <text:a xlink:type="simple" xlink:href="https://wiki.didosolutions.com/fxdemo/04-part/21-phase-0-implementation-requirements/21-3-technology-selection-requirements/start" text:style-name="Internet_20_link" text:visited-style-name="Visited_20_Internet_20_Link">21.3 Technology Selec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25</meta:creation-date>
    <dc:creator>Generated</dc:creator>
    <dc:date>2026-08-22T16::18:25</dc:date>
    <dc:language>en-US</dc:language>
    <meta:editing-cycles>1</meta:editing-cycles>
    <meta:editing-duration>PT0S</meta:editing-duration>
    <dc:title>dido:99_annexes:annex-d-requirements:part-04:p4-req-21-3-003</dc:title>
  </office:meta>
</office:document-meta>
</file>