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3-002"/><text:bookmark-start text:name="__RefHeading___p4-req-21-3-002_1"/><text:bookmark-start text:name="p4-req-21-3-002"/>P4-REQ-21-3-002<text:bookmark-end text:name="__RefHeading___p4-req-21-3-002_1"/><text:bookmark-end text:name="p4-req-21-3-002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hase 0 Implementation Profile / PSM SHALL identify DDS as the selected Phase 0 communication technology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3: Technology Selec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DDS provides the selected communication mechanism through which Phase 0 implementation participants realise applicable FX logical Communication Endpoints and interaction flows.</text:p>
      <text:p text:style-name="Text_20_body">Explicitly identifying DDS as the Phase 0 communication technology establishes a controlled communication baseline while preserving the distinction between logical communication and its implementation realisation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Phase 0 implementation participants;DDS Topics;publishers and subscribers;communication configuration; andFX logical Communication Endpoint mapping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DDS is identified as the selected Phase 0 communication technology.</text:p>
      <text:p text:style-name="Text_20_body">Verification activities should include review checks confirming that:</text:p>
      <text:p text:style-name="Text_20_body">Phase 0 communication mappings use DDS where required by the implementation baseline;DDS Topics realise selected FX logical Communication Endpoints;implementation participants use the applicable DDS communication mechanisms; andDDS usage remains distinguishable from the logical endpoint definition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Phase 0 communication-technology realisation of selected FX logical Communication Endpoints.</text:p>
      <text:p text:style-name="Text_20_body">Related requirement identifiers:</text:p>
      <text:a xlink:type="simple" xlink:href="https://wiki.didosolutions.com/dido/99_annexes/annex-d-requirements/part-04/p4-req-21-3-001" text:style-name="Internet_20_link" text:visited-style-name="Visited_20_Internet_20_Link">P4-REQ-21-3-001</text:a>
      <text:a xlink:type="simple" xlink:href="https://wiki.didosolutions.com/dido/99_annexes/annex-d-requirements/part-04/p4-req-21-3-003" text:style-name="Internet_20_link" text:visited-style-name="Visited_20_Internet_20_Link">P4-REQ-21-3-003</text:a>
      <text:a xlink:type="simple" xlink:href="https://wiki.didosolutions.com/dido/99_annexes/annex-d-requirements/part-04/p4-req-21-3-004" text:style-name="Internet_20_link" text:visited-style-name="Visited_20_Internet_20_Link">P4-REQ-21-3-004</text:a>
      <text:p text:style-name="Text_20_body">Related source section:</text:p>
      <text:a xlink:type="simple" xlink:href="https://wiki.didosolutions.com/fxdemo/04-part/21-phase-0-implementation-requirements/21-3-technology-selection-requirements/start" text:style-name="Internet_20_link" text:visited-style-name="Visited_20_Internet_20_Link">21.3 Technology Selec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6:26</meta:creation-date>
    <dc:creator>Generated</dc:creator>
    <dc:date>2026-08-22T17::16:26</dc:date>
    <dc:language>en-US</dc:language>
    <meta:editing-cycles>1</meta:editing-cycles>
    <meta:editing-duration>PT0S</meta:editing-duration>
    <dc:title>dido:99_annexes:annex-d-requirements:part-04:p4-req-21-3-002</dc:title>
  </office:meta>
</office:document-meta>
</file>