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1"/><text:bookmark-start text:name="__RefHeading___p4-req-21-3-001_1"/><text:bookmark-start text:name="p4-req-21-3-001"/>P4-REQ-21-3-001<text:bookmark-end text:name="__RefHeading___p4-req-21-3-001_1"/><text:bookmark-end text:name="p4-req-21-3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the selected Phase 0 implementation technologi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identification of the selected technologies establishes the technical implementation context for the Phase 0 baseline. It allows reviewers and contributors to distinguish governed Phase 0 technology choices from exploratory, alternative, or later-phase technologies.</text:p>
      <text:p text:style-name="Text_20_body">Without explicit technology selections, implementation artefacts could depend on technologies that are not part of the approved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Phase 0 Implementation Profile / PSM;Phase 0 implementation technologies;implementation artefacts;configuration and generation mechanisms; andPhase 0 implementation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explicitly identifies the technologies selected for Phase 0.</text:p>
      <text:p text:style-name="Text_20_body">Verification activities should include review checks confirming that:</text:p>
      <text:p text:style-name="Text_20_body">selected communication technology is identified;selected data definition mechanism is identified;selected implementation language is identified;selected communication behaviour controls are identified; andsupporting implementation mechanisms are identifi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technology-selection basis for the Phase 0 implementation baseline.</text:p>
      <text:p text:style-name="Text_20_body">Related requirement identifiers:</text:p>
      <text:a xlink:type="simple" xlink:href="https://wiki.didosolutions.com/dido/99_annexes/annex-d-requirements/part-04/p4-req-21-3-002" text:style-name="Internet_20_link" text:visited-style-name="Visited_20_Internet_20_Link">P4-REQ-21-3-002</text:a>
      <text:a xlink:type="simple" xlink:href="https://wiki.didosolutions.com/dido/99_annexes/annex-d-requirements/part-04/p4-req-21-3-003" text:style-name="Internet_20_link" text:visited-style-name="Visited_20_Internet_20_Link">P4-REQ-21-3-003</text:a>
      <text:a xlink:type="simple" xlink:href="https://wiki.didosolutions.com/dido/99_annexes/annex-d-requirements/part-04/p4-req-21-3-004" text:style-name="Internet_20_link" text:visited-style-name="Visited_20_Internet_20_Link">P4-REQ-21-3-004</text:a>
      <text:a xlink:type="simple" xlink:href="https://wiki.didosolutions.com/dido/99_annexes/annex-d-requirements/part-04/p4-req-21-3-006" text:style-name="Internet_20_link" text:visited-style-name="Visited_20_Internet_20_Link">P4-REQ-21-3-006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08</meta:creation-date>
    <dc:creator>Generated</dc:creator>
    <dc:date>2026-08-23T22::02:08</dc:date>
    <dc:language>en-US</dc:language>
    <meta:editing-cycles>1</meta:editing-cycles>
    <meta:editing-duration>PT0S</meta:editing-duration>
    <dc:title>dido:99_annexes:annex-d-requirements:part-04:p4-req-21-3-001</dc:title>
  </office:meta>
</office:document-meta>
</file>