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2-007"/><text:bookmark-start text:name="__RefHeading___p4-req-21-2-007_1"/><text:bookmark-start text:name="p4-req-21-2-007"/>P4-REQ-21-2-007<text:bookmark-end text:name="__RefHeading___p4-req-21-2-007_1"/><text:bookmark-end text:name="p4-req-21-2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NOT define the final implementation architecture for all later development phas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2: Phase 0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hase 0 establishes a phase-specific implementation baseline rather than a permanent implementation architecture. Later development phases may introduce additional capabilities, technologies, mappings, governance mechanisms, or implementation patterns.</text:p>
      <text:p text:style-name="Text_20_body">Restricting Phase 0 to its selected scope prevents current implementation decisions from unnecessarily constraining later development phas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the scope of the Phase 0 Implementation Profile / PSM;Phase 0 implementation mappings;Phase 0 technology selections;Phase 0 implementation constraints; andplanning for later 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does not claim to define the final implementation architecture for all later development phases.</text:p>
      <text:p text:style-name="Text_20_body">Verification activities should include review checks confirming that:</text:p>
      <text:p text:style-name="Text_20_body">Phase 0 implementation choices are identified as phase-specific;later-phase capabilities are not treated as mandatory Phase 0 capabilities;the profile permits controlled evolution through later implementation profiles; andPhase 0 does not preclude compatible later-phase extensio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boundary between the Phase 0 implementation baseline and later implementation profiles.</text:p>
      <text:p text:style-name="Text_20_body">Related requirement identifiers:</text:p>
      <text:a xlink:type="simple" xlink:href="https://wiki.didosolutions.com/dido/99_annexes/annex-d-requirements/part-04/p4-req-21-2-001" text:style-name="Internet_20_link" text:visited-style-name="Visited_20_Internet_20_Link">P4-REQ-21-2-001</text:a>
      <text:a xlink:type="simple" xlink:href="https://wiki.didosolutions.com/dido/99_annexes/annex-d-requirements/part-04/p4-req-21-2-004" text:style-name="Internet_20_link" text:visited-style-name="Visited_20_Internet_20_Link">P4-REQ-21-2-004</text:a>
      <text:a xlink:type="simple" xlink:href="https://wiki.didosolutions.com/dido/99_annexes/annex-d-requirements/part-04/p4-req-21-2-008" text:style-name="Internet_20_link" text:visited-style-name="Visited_20_Internet_20_Link">P4-REQ-21-2-008</text:a>
      <text:p text:style-name="Text_20_body">Related source section:</text:p>
      <text:a xlink:type="simple" xlink:href="https://wiki.didosolutions.com/fxdemo/04-part/21-phase-0-implementation-requirements/21-2-phase-0-profile-requirements/start" text:style-name="Internet_20_link" text:visited-style-name="Visited_20_Internet_20_Link">21.2 Phase 0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25:12</meta:creation-date>
    <dc:creator>Generated</dc:creator>
    <dc:date>2026-08-24T06::25:12</dc:date>
    <dc:language>en-US</dc:language>
    <meta:editing-cycles>1</meta:editing-cycles>
    <meta:editing-duration>PT0S</meta:editing-duration>
    <dc:title>dido:99_annexes:annex-d-requirements:part-04:p4-req-21-2-007</dc:title>
  </office:meta>
</office:document-meta>
</file>