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2-006"/><text:bookmark-start text:name="__RefHeading___p4-req-21-2-006_1"/><text:bookmark-start text:name="p4-req-21-2-006"/>P4-REQ-21-2-006<text:bookmark-end text:name="__RefHeading___p4-req-21-2-006_1"/><text:bookmark-end text:name="p4-req-21-2-006"/></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Phase 0 Implementation Profile / PSM SHALL define the implementation mappings needed for the Phase 0 implementation baseline.</text:p>
      <text:h text:style-name="Heading_20_2" text:outline-level="2"><text:bookmark-start text:name="__RefHeading___source_3"/><text:bookmark-start text:name="source"/>Source<text:bookmark-end text:name="__RefHeading___source_3"/><text:bookmark-end text:name="source"/></text:h>
      <text:p text:style-name="Text_20_body">Part 4, Section 21.2: Phase 0 Profi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hase 0 baseline requires explicit mappings between the FX logical architecture and its selected implementation realisations. These mappings establish how logical Nodes, Communication Endpoints, information structures, Runtime Planes, interaction patterns, and related concerns are represented in Phase 0.</text:p>
      <text:p text:style-name="Text_20_body">Explicit mappings make the implementation baseline reviewable and prevent implementation relationships from remaining implici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Phase 0 implementation mappings;implementation node mappings;communication mappings;information-structure mappings;Runtime Plane mappings; andsupporting implementation 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hase 0 Implementation Profile / PSM defines the implementation mappings required by the selected Phase 0 baseline.</text:p>
      <text:p text:style-name="Text_20_body">Verification activities should include review checks confirming that:</text:p>
      <text:p text:style-name="Text_20_body">selected FX logical elements have defined implementation mappings;implementation artefacts identify the elements they realise or support;mappings are sufficiently explicit for implementation and review; andmappings support forward and backward traceability.</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mapping structure connecting the Phase 0 implementation baseline to the FX Demo Logical Profile.</text:p>
      <text:p text:style-name="Text_20_body">Related requirement identifiers:</text:p>
      <text:a xlink:type="simple" xlink:href="https://wiki.didosolutions.com/dido/99_annexes/annex-d-requirements/part-04/p4-req-21-2-001" text:style-name="Internet_20_link" text:visited-style-name="Visited_20_Internet_20_Link">P4-REQ-21-2-001</text:a>
      <text:a xlink:type="simple" xlink:href="https://wiki.didosolutions.com/dido/99_annexes/annex-d-requirements/part-04/p4-req-21-2-002" text:style-name="Internet_20_link" text:visited-style-name="Visited_20_Internet_20_Link">P4-REQ-21-2-002</text:a>
      <text:a xlink:type="simple" xlink:href="https://wiki.didosolutions.com/dido/99_annexes/annex-d-requirements/part-04/p4-req-21-2-005" text:style-name="Internet_20_link" text:visited-style-name="Visited_20_Internet_20_Link">P4-REQ-21-2-005</text:a>
      <text:p text:style-name="Text_20_body">Related source section:</text:p>
      <text:a xlink:type="simple" xlink:href="https://wiki.didosolutions.com/fxdemo/04-part/21-phase-0-implementation-requirements/21-2-phase-0-profile-requirements/start" text:style-name="Internet_20_link" text:visited-style-name="Visited_20_Internet_20_Link">21.2 Phase 0 Profi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16:49</meta:creation-date>
    <dc:creator>Generated</dc:creator>
    <dc:date>2026-08-22T18::16:49</dc:date>
    <dc:language>en-US</dc:language>
    <meta:editing-cycles>1</meta:editing-cycles>
    <meta:editing-duration>PT0S</meta:editing-duration>
    <dc:title>dido:99_annexes:annex-d-requirements:part-04:p4-req-21-2-006</dc:title>
  </office:meta>
</office:document-meta>
</file>