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2-005"/><text:bookmark-start text:name="__RefHeading___p4-req-21-2-005_1"/><text:bookmark-start text:name="p4-req-21-2-005"/>P4-REQ-21-2-005<text:bookmark-end text:name="__RefHeading___p4-req-21-2-005_1"/><text:bookmark-end text:name="p4-req-21-2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istinguish implementation artefacts from logical el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2: Phase 0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mplementation artefacts are selected technical realisations of logical elements. Maintaining a clear distinction between the two prevents implementation mechanisms from becoming architectural definitions.</text:p>
      <text:p text:style-name="Text_20_body">This distinction allows later implementation profiles to use different technologies or artefacts while preserving the same applicable logical architectur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node modules;DDS Topics;IDL structures and generated types;QoS profiles;configuration artefacts;scripts; andrepository arte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mplementation artefacts are distinguished from the logical elements they realise or support.</text:p>
      <text:p text:style-name="Text_20_body">Verification activities should include review checks confirming that:</text:p>
      <text:p text:style-name="Text_20_body">implementation artefacts identify their applicable logical source;implementation descriptions use realisation or mapping relationships rather than redefining logical elements;logical definitions remain authoritative in the applicable preceding architectural part; andimplementation-specific representations remain identifiable as implementation concer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distinction between architectural definition and implementation realisation.</text:p>
      <text:p text:style-name="Text_20_body">Related requirement identifiers:</text:p>
      <text:a xlink:type="simple" xlink:href="https://wiki.didosolutions.com/dido/99_annexes/annex-d-requirements/part-04/p4-req-21-2-002" text:style-name="Internet_20_link" text:visited-style-name="Visited_20_Internet_20_Link">P4-REQ-21-2-002</text:a>
      <text:a xlink:type="simple" xlink:href="https://wiki.didosolutions.com/dido/99_annexes/annex-d-requirements/part-04/p4-req-21-2-004" text:style-name="Internet_20_link" text:visited-style-name="Visited_20_Internet_20_Link">P4-REQ-21-2-004</text:a>
      <text:a xlink:type="simple" xlink:href="https://wiki.didosolutions.com/dido/99_annexes/annex-d-requirements/part-04/p4-req-21-2-006" text:style-name="Internet_20_link" text:visited-style-name="Visited_20_Internet_20_Link">P4-REQ-21-2-006</text:a>
      <text:p text:style-name="Text_20_body">Related source section:</text:p>
      <text:a xlink:type="simple" xlink:href="https://wiki.didosolutions.com/fxdemo/04-part/21-phase-0-implementation-requirements/21-2-phase-0-profile-requirements/start" text:style-name="Internet_20_link" text:visited-style-name="Visited_20_Internet_20_Link">21.2 Phase 0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51:42</meta:creation-date>
    <dc:creator>Generated</dc:creator>
    <dc:date>2026-08-24T10::51:42</dc:date>
    <dc:language>en-US</dc:language>
    <meta:editing-cycles>1</meta:editing-cycles>
    <meta:editing-duration>PT0S</meta:editing-duration>
    <dc:title>dido:99_annexes:annex-d-requirements:part-04:p4-req-21-2-005</dc:title>
  </office:meta>
</office:document-meta>
</file>