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2-004"/><text:bookmark-start text:name="__RefHeading___p4-req-21-2-004_1"/><text:bookmark-start text:name="p4-req-21-2-004"/>P4-REQ-21-2-004<text:bookmark-end text:name="__RefHeading___p4-req-21-2-004_1"/><text:bookmark-end text:name="p4-req-21-2-004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NOT redefine Part 1 conceptual elements, Part 2 logical elements, or Part 3 FX logical profile el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2: Phase 0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4 realises architectural elements defined by preceding parts. Allowing implementation decisions to redefine those elements would collapse the separation between conceptual, logical, FX logical, and implementation concerns.</text:p>
      <text:p text:style-name="Text_20_body">This constraint preserves the authority of Parts 1, 2, and 3 over their respective architectural defini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mplementation mappings;implementation artefacts;implementation technologies;implementation conventions; andimplementation governance decis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oes not redefine elements governed by Parts 1, 2, or 3.</text:p>
      <text:p text:style-name="Text_20_body">Verification activities should include review checks confirming that:</text:p>
      <text:p text:style-name="Text_20_body">implementation mappings realise rather than redefine logical elements;implementation technology choices do not alter logical meaning;implementation conventions remain subordinate to the applicable architectural definitions; andchanges to conceptual or logical meaning are governed in the applicable preceding part rather than introduced through Part 4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separation of architectural layers and maintains the authority of Parts 1, 2, and 3 over their defined elements.</text:p>
      <text:p text:style-name="Text_20_body">Related requirement identifiers:</text:p>
      <text:a xlink:type="simple" xlink:href="https://wiki.didosolutions.com/dido/99_annexes/annex-d-requirements/part-04/p4-req-21-2-003" text:style-name="Internet_20_link" text:visited-style-name="Visited_20_Internet_20_Link">P4-REQ-21-2-003</text:a>
      <text:a xlink:type="simple" xlink:href="https://wiki.didosolutions.com/dido/99_annexes/annex-d-requirements/part-04/p4-req-21-2-005" text:style-name="Internet_20_link" text:visited-style-name="Visited_20_Internet_20_Link">P4-REQ-21-2-005</text:a>
      <text:a xlink:type="simple" xlink:href="https://wiki.didosolutions.com/dido/99_annexes/annex-d-requirements/part-04/p4-req-21-2-007" text:style-name="Internet_20_link" text:visited-style-name="Visited_20_Internet_20_Link">P4-REQ-21-2-007</text:a>
      <text:p text:style-name="Text_20_body">Related source section:</text:p>
      <text:a xlink:type="simple" xlink:href="https://wiki.didosolutions.com/fxdemo/04-part/21-phase-0-implementation-requirements/21-2-phase-0-profile-requirements/start" text:style-name="Internet_20_link" text:visited-style-name="Visited_20_Internet_20_Link">21.2 Phase 0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9:52</meta:creation-date>
    <dc:creator>Generated</dc:creator>
    <dc:date>2026-08-22T17::19:52</dc:date>
    <dc:language>en-US</dc:language>
    <meta:editing-cycles>1</meta:editing-cycles>
    <meta:editing-duration>PT0S</meta:editing-duration>
    <dc:title>dido:99_annexes:annex-d-requirements:part-04:p4-req-21-2-004</dc:title>
  </office:meta>
</office:document-meta>
</file>