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2-003"/><text:bookmark-start text:name="__RefHeading___p4-req-21-2-003_1"/><text:bookmark-start text:name="p4-req-21-2-003"/>P4-REQ-21-2-003<text:bookmark-end text:name="__RefHeading___p4-req-21-2-003_1"/><text:bookmark-end text:name="p4-req-21-2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preserve traceability to the Part 1 Conceptual Architecture, the Part 2 Distributed Node-Based Logical Architecture / PIM, and the Part 3 FX Demo Logical Profi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2: Phase 0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hase 0 is part of a layered architectural progression. Preserving traceability to Parts 1, 2, and 3 ensures that implementation decisions remain connected to their conceptual, logical, and FX-specific logical sources.</text:p>
      <text:p text:style-name="Text_20_body">This traceability allows reviewers to determine how Phase 0 implementation choices derive from and remain consistent with the preceding architectural laye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mplementation mappings;implementation artefacts;implementation traceability records;implementation governance; andarchitectural review of the Phase 0 baselin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preserves traceability through Parts 1, 2, and 3.</text:p>
      <text:p text:style-name="Text_20_body">Verification activities should include review checks confirming that:</text:p>
      <text:p text:style-name="Text_20_body">Phase 0 implementation artefacts trace to applicable Part 3 elements;applicable Part 3 elements retain their Part 2 logical traceability;applicable Part 2 elements retain their Part 1 conceptual traceability; andimplementation mappings do not break the established architectural traceability chai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architectural traceability chain from conceptual architecture through logical architecture and the FX Demo Logical Profile to Phase 0 implementation.</text:p>
      <text:p text:style-name="Text_20_body">Related requirement identifiers:</text:p>
      <text:a xlink:type="simple" xlink:href="https://wiki.didosolutions.com/dido/99_annexes/annex-d-requirements/part-04/p4-req-21-2-002" text:style-name="Internet_20_link" text:visited-style-name="Visited_20_Internet_20_Link">P4-REQ-21-2-002</text:a>
      <text:a xlink:type="simple" xlink:href="https://wiki.didosolutions.com/dido/99_annexes/annex-d-requirements/part-04/p4-req-21-2-004" text:style-name="Internet_20_link" text:visited-style-name="Visited_20_Internet_20_Link">P4-REQ-21-2-004</text:a>
      <text:a xlink:type="simple" xlink:href="https://wiki.didosolutions.com/dido/99_annexes/annex-d-requirements/part-04/p4-req-21-2-008" text:style-name="Internet_20_link" text:visited-style-name="Visited_20_Internet_20_Link">P4-REQ-21-2-008</text:a>
      <text:p text:style-name="Text_20_body">Related source section:</text:p>
      <text:a xlink:type="simple" xlink:href="https://wiki.didosolutions.com/fxdemo/04-part/21-phase-0-implementation-requirements/21-2-phase-0-profile-requirements/start" text:style-name="Internet_20_link" text:visited-style-name="Visited_20_Internet_20_Link">21.2 Phase 0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6:56</meta:creation-date>
    <dc:creator>Generated</dc:creator>
    <dc:date>2026-08-24T02::26:56</dc:date>
    <dc:language>en-US</dc:language>
    <meta:editing-cycles>1</meta:editing-cycles>
    <meta:editing-duration>PT0S</meta:editing-duration>
    <dc:title>dido:99_annexes:annex-d-requirements:part-04:p4-req-21-2-003</dc:title>
  </office:meta>
</office:document-meta>
</file>