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2-002"/><text:bookmark-start text:name="__RefHeading___p4-req-21-2-002_1"/><text:bookmark-start text:name="p4-req-21-2-002"/>P4-REQ-21-2-002<text:bookmark-end text:name="__RefHeading___p4-req-21-2-002_1"/><text:bookmark-end text:name="p4-req-21-2-00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map selected Part 3 FX Demo Logical Profile elements to Phase 0 implementation artefac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2: Phase 0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Phase 0 implementation must remain an explicit realisation of the FX Demo Logical Profile rather than an independent implementation design. Mapping selected Part 3 elements to implementation artefacts preserves the architectural relationship between logical meaning and implementation realisation.</text:p>
      <text:p text:style-name="Text_20_body">Without explicit mappings, reviewers could not reliably determine which FX logical elements are realised by particular Phase 0 implementation artefact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selected Part 3 FX logical elements;Phase 0 implementation artefacts;implementation mapping records; andimplementation traceability artefac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selected Part 3 FX Demo Logical Profile elements are mapped to the Phase 0 implementation artefacts that realise or support them.</text:p>
      <text:p text:style-name="Text_20_body">Verification activities should include review checks confirming that:</text:p>
      <text:p text:style-name="Text_20_body">each selected implementation artefact identifies its applicable FX logical source;mappings identify the implementation realisation of selected logical elements;mappings are reviewable in both logical-to-implementation and implementation-to-logical directions; andimplementation artefacts do not introduce untraceable logical responsibiliti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forward traceability from the Part 3 FX Demo Logical Profile to the Phase 0 implementation baseline.</text:p>
      <text:p text:style-name="Text_20_body">Related requirement identifiers:</text:p>
      <text:a xlink:type="simple" xlink:href="https://wiki.didosolutions.com/dido/99_annexes/annex-d-requirements/part-04/p4-req-21-2-003" text:style-name="Internet_20_link" text:visited-style-name="Visited_20_Internet_20_Link">P4-REQ-21-2-003</text:a>
      <text:a xlink:type="simple" xlink:href="https://wiki.didosolutions.com/dido/99_annexes/annex-d-requirements/part-04/p4-req-21-2-005" text:style-name="Internet_20_link" text:visited-style-name="Visited_20_Internet_20_Link">P4-REQ-21-2-005</text:a>
      <text:a xlink:type="simple" xlink:href="https://wiki.didosolutions.com/dido/99_annexes/annex-d-requirements/part-04/p4-req-21-2-006" text:style-name="Internet_20_link" text:visited-style-name="Visited_20_Internet_20_Link">P4-REQ-21-2-006</text:a>
      <text:p text:style-name="Text_20_body">Related source section:</text:p>
      <text:a xlink:type="simple" xlink:href="https://wiki.didosolutions.com/fxdemo/04-part/21-phase-0-implementation-requirements/21-2-phase-0-profile-requirements/start" text:style-name="Internet_20_link" text:visited-style-name="Visited_20_Internet_20_Link">21.2 Phase 0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9:03</meta:creation-date>
    <dc:creator>Generated</dc:creator>
    <dc:date>2026-08-22T16::19:03</dc:date>
    <dc:language>en-US</dc:language>
    <meta:editing-cycles>1</meta:editing-cycles>
    <meta:editing-duration>PT0S</meta:editing-duration>
    <dc:title>dido:99_annexes:annex-d-requirements:part-04:p4-req-21-2-002</dc:title>
  </office:meta>
</office:document-meta>
</file>