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2-001"/><text:bookmark-start text:name="__RefHeading___p4-req-21-2-001_1"/><text:bookmark-start text:name="p4-req-21-2-001"/>P4-REQ-21-2-001<text:bookmark-end text:name="__RefHeading___p4-req-21-2-001_1"/><text:bookmark-end text:name="p4-req-21-2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a phase-specific implementation baseline for the FX Demo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2: Phase 0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phase-specific implementation baseline establishes the controlled scope of implementation work for Phase 0. It identifies the implementation context to which Phase 0 artefacts, mappings, conventions, governance, and traceability apply.</text:p>
      <text:p text:style-name="Text_20_body">Without a defined Phase 0 baseline, implementation artefacts could be introduced without a clear relationship to the selected development phase or the architectural elements they realis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the Phase 0 Implementation Profile / PSM;Phase 0 implementation artefacts;Phase 0 implementation mappings; andPhase 0 implementation governance and traceability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explicitly defines a phase-specific implementation baseline for the FX Demo.</text:p>
      <text:p text:style-name="Text_20_body">Verification activities should include review checks confirming that:</text:p>
      <text:p text:style-name="Text_20_body">the Phase 0 implementation scope is identified;baseline implementation artefacts are distinguishable from non-baseline material;the baseline is governed by Part 4; andlater-phase implementation capabilities are not implicitly included in the Phase 0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implementation baseline to which the remaining Phase 0 implementation requirements and mappings apply.</text:p>
      <text:p text:style-name="Text_20_body">Related requirement identifiers:</text:p>
      <text:a xlink:type="simple" xlink:href="https://wiki.didosolutions.com/dido/99_annexes/annex-d-requirements/part-04/p4-req-21-2-002" text:style-name="Internet_20_link" text:visited-style-name="Visited_20_Internet_20_Link">P4-REQ-21-2-002</text:a>
      <text:a xlink:type="simple" xlink:href="https://wiki.didosolutions.com/dido/99_annexes/annex-d-requirements/part-04/p4-req-21-2-006" text:style-name="Internet_20_link" text:visited-style-name="Visited_20_Internet_20_Link">P4-REQ-21-2-006</text:a>
      <text:a xlink:type="simple" xlink:href="https://wiki.didosolutions.com/dido/99_annexes/annex-d-requirements/part-04/p4-req-21-2-007" text:style-name="Internet_20_link" text:visited-style-name="Visited_20_Internet_20_Link">P4-REQ-21-2-007</text:a>
      <text:p text:style-name="Text_20_body">Related source section:</text:p>
      <text:a xlink:type="simple" xlink:href="https://wiki.didosolutions.com/fxdemo/04-part/21-phase-0-implementation-requirements/21-2-phase-0-profile-requirements/start" text:style-name="Internet_20_link" text:visited-style-name="Visited_20_Internet_20_Link">21.2 Phase 0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1:52</meta:creation-date>
    <dc:creator>Generated</dc:creator>
    <dc:date>2026-08-22T15::21:52</dc:date>
    <dc:language>en-US</dc:language>
    <meta:editing-cycles>1</meta:editing-cycles>
    <meta:editing-duration>PT0S</meta:editing-duration>
    <dc:title>dido:99_annexes:annex-d-requirements:part-04:p4-req-21-2-001</dc:title>
  </office:meta>
</office:document-meta>
</file>