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14"/><text:bookmark-start text:name="__RefHeading___p4-req-21-15-014_1"/><text:bookmark-start text:name="p4-req-21-15-014"/>P4-REQ-21-15-014<text:bookmark-end text:name="__RefHeading___p4-req-21-15-014_1"/><text:bookmark-end text:name="p4-req-21-15-01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Part 5 SHALL NOT redefine the Phase 0 implementation artifacts defined by Part 4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deploys, tests, observes, operates, and evidences the Phase 0 implementation artifacts defined by Part 4. It does not become a second source of implementation-profile definitions.</text:p>
      <text:p text:style-name="Text_20_body">Preventing Part 5 from redefining Part 4 artifacts preserves a clear authority boundary and ensures that implementation changes remain subject to Part 4 implementation governa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mappings;DDS Topic mappings;IDL and generated type mappings;QoS profile mappings;Runtime Plane realizations;interaction realizations;repository and script models; andother Phase 0 implementation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art 5 uses rather than redefines the Phase 0 implementation artifacts defined by Part 4.</text:p>
      <text:p text:style-name="Text_20_body">Verification activities should include review checks confirming that:</text:p>
      <text:p text:style-name="Text_20_body">implementation definitions remain governed by Part 4;Part 5 deployment choices do not alter implementation mappings;Part 5 tests and evidence do not create replacement implementation definitions;implementation changes discovered during Part 5 activities return through Part 4 governance; andPart 5 records preserve the applicable Part 4 baseline identit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authority boundary between Part 4 implementation definition and Part 5 deployment, testability, operation, observation, and evidence activities.</text:p>
      <text:p text:style-name="Text_20_body">Related requirement identifiers:</text:p>
      <text:a xlink:type="simple" xlink:href="https://wiki.didosolutions.com/dido/99_annexes/annex-d-requirements/part-04/p4-req-21-15-001" text:style-name="Internet_20_link" text:visited-style-name="Visited_20_Internet_20_Link">P4-REQ-21-15-001</text:a>
      <text:a xlink:type="simple" xlink:href="https://wiki.didosolutions.com/dido/99_annexes/annex-d-requirements/part-04/p4-req-21-15-013" text:style-name="Internet_20_link" text:visited-style-name="Visited_20_Internet_20_Link">P4-REQ-21-15-013</text:a>
      <text:a xlink:type="simple" xlink:href="https://wiki.didosolutions.com/dido/99_annexes/annex-d-requirements/part-04/p4-req-21-13-005" text:style-name="Internet_20_link" text:visited-style-name="Visited_20_Internet_20_Link">P4-REQ-21-13-005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27</meta:creation-date>
    <dc:creator>Generated</dc:creator>
    <dc:date>2026-08-22T15::21:27</dc:date>
    <dc:language>en-US</dc:language>
    <meta:editing-cycles>1</meta:editing-cycles>
    <meta:editing-duration>PT0S</meta:editing-duration>
    <dc:title>dido:99_annexes:annex-d-requirements:part-04:p4-req-21-15-014</dc:title>
  </office:meta>
</office:document-meta>
</file>