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13"/><text:bookmark-start text:name="__RefHeading___p4-req-21-15-013_1"/><text:bookmark-start text:name="p4-req-21-15-013"/>P4-REQ-21-15-013<text:bookmark-end text:name="__RefHeading___p4-req-21-15-013_1"/><text:bookmark-end text:name="p4-req-21-15-01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Part 4 SHALL NOT define deployment topology, runtime operations, test execution, acceptance evidence, runtime evidence, dashboards, Kubernetes or K3s deployment, Crucible scenarios, or final evidence packag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4 defines the Phase 0 implementation profile and prepares implementation artifacts for later use. Deployment, execution, operational observation, testing, and evidence collection belong to Part 5.</text:p>
      <text:p text:style-name="Text_20_body">Maintaining this boundary prevents deployment and evidence concerns from being embedded into the implementation-profile defini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eployment topology;runtime operations;test execution;acceptance and runtime evidence;dashboards;Kubernetes and K3s deployment;Crucible scenarios; andfinal evidence packag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art 4 does not define concerns assigned to Part 5.</text:p>
      <text:p text:style-name="Text_20_body">Verification activities should include review checks confirming that:</text:p>
      <text:p text:style-name="Text_20_body">deployment topology is not defined by Part 4;runtime operational procedures are not defined by Part 4;test execution and results are not defined by Part 4;final evidence collection and packaging are not defined by Part 4; andimplementation artifacts are prepared for, rather than substituted for, Part 5 activit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boundary between the Part 4 Phase 0 Implementation Profile / PSM and the Part 5 Deployment, Testability, and Evidence Plan.</text:p>
      <text:p text:style-name="Text_20_body">Related requirement identifiers:</text:p>
      <text:a xlink:type="simple" xlink:href="https://wiki.didosolutions.com/dido/99_annexes/annex-d-requirements/part-04/p4-req-21-15-001" text:style-name="Internet_20_link" text:visited-style-name="Visited_20_Internet_20_Link">P4-REQ-21-15-001</text:a>
      <text:a xlink:type="simple" xlink:href="https://wiki.didosolutions.com/dido/99_annexes/annex-d-requirements/part-04/p4-req-21-15-014" text:style-name="Internet_20_link" text:visited-style-name="Visited_20_Internet_20_Link">P4-REQ-21-15-014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29</meta:creation-date>
    <dc:creator>Generated</dc:creator>
    <dc:date>2026-08-22T17::21:29</dc:date>
    <dc:language>en-US</dc:language>
    <meta:editing-cycles>1</meta:editing-cycles>
    <meta:editing-duration>PT0S</meta:editing-duration>
    <dc:title>dido:99_annexes:annex-d-requirements:part-04:p4-req-21-15-013</dc:title>
  </office:meta>
</office:document-meta>
</file>