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12"/><text:bookmark-start text:name="__RefHeading___p4-req-21-15-012_1"/><text:bookmark-start text:name="p4-req-21-15-012"/>P4-REQ-21-15-012<text:bookmark-end text:name="__RefHeading___p4-req-21-15-012_1"/><text:bookmark-end text:name="p4-req-21-15-01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art 5 handoff SHALL identify implementation traceability relationship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must preserve the architectural justification for the implementation artifacts it deploys, tests, observes, operates, and evidences.</text:p>
      <text:p text:style-name="Text_20_body">Including implementation traceability relationships in the handoff allows Part 5 evidence and operational records to remain connected to the FX logical and implementation sources defined by Parts 3 and 4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Node implementation traceability;Topic implementation traceability;IDL and generated type traceability;Runtime Plane implementation traceability;script and repository traceability; andDeveloper Handbook traceability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art 5 handoff identifies applicable implementation traceability relationships.</text:p>
      <text:p text:style-name="Text_20_body">Verification activities should include review checks confirming that:</text:p>
      <text:p text:style-name="Text_20_body">forward traceability remains available;backward traceability remains available;implementation artifacts retain their logical or implementation sources; andPart 5 can preserve these relationships in later deployment and evidence record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arries the Part 4 Implementation Traceability Model into Part 5.</text:p>
      <text:p text:style-name="Text_20_body">Related requirement identifiers:</text:p>
      <text:a xlink:type="simple" xlink:href="https://wiki.didosolutions.com/dido/99_annexes/annex-d-requirements/part-04/p4-req-21-14-001" text:style-name="Internet_20_link" text:visited-style-name="Visited_20_Internet_20_Link">P4-REQ-21-14-001</text:a>
      <text:a xlink:type="simple" xlink:href="https://wiki.didosolutions.com/dido/99_annexes/annex-d-requirements/part-04/p4-req-21-14-002" text:style-name="Internet_20_link" text:visited-style-name="Visited_20_Internet_20_Link">P4-REQ-21-14-002</text:a>
      <text:a xlink:type="simple" xlink:href="https://wiki.didosolutions.com/dido/99_annexes/annex-d-requirements/part-04/p4-req-21-15-001" text:style-name="Internet_20_link" text:visited-style-name="Visited_20_Internet_20_Link">P4-REQ-21-15-001</text:a>
      <text:a xlink:type="simple" xlink:href="https://wiki.didosolutions.com/dido/99_annexes/annex-d-requirements/part-04/p4-req-21-15-011" text:style-name="Internet_20_link" text:visited-style-name="Visited_20_Internet_20_Link">P4-REQ-21-15-011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30</meta:creation-date>
    <dc:creator>Generated</dc:creator>
    <dc:date>2026-08-22T17::21:30</dc:date>
    <dc:language>en-US</dc:language>
    <meta:editing-cycles>1</meta:editing-cycles>
    <meta:editing-duration>PT0S</meta:editing-duration>
    <dc:title>dido:99_annexes:annex-d-requirements:part-04:p4-req-21-15-012</dc:title>
  </office:meta>
</office:document-meta>
</file>