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11"/><text:bookmark-start text:name="__RefHeading___p4-req-21-15-011_1"/><text:bookmark-start text:name="p4-req-21-15-011"/>P4-REQ-21-15-011<text:bookmark-end text:name="__RefHeading___p4-req-21-15-011_1"/><text:bookmark-end text:name="p4-req-21-15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implementation governance ru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uses implementation artifacts that remain governed by Part 4 even when those artifacts are deployed, exercised, observed, or used for evidence collection.</text:p>
      <text:p text:style-name="Text_20_body">Including implementation governance rules in the handoff helps Part 5 preserve ownership, versioning, compatibility, change control, generated-artifact governance, repository governance, and handbook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ownership;implementation versioning;implementation compatibility;implementation change control;generated-artifact governance;repository governance; andDeveloper Handbook gover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applicable Phase 0 implementation governance rules.</text:p>
      <text:p text:style-name="Text_20_body">Verification activities should include review checks confirming that:</text:p>
      <text:p text:style-name="Text_20_body">ownership and review authority are identifiable;applicable baseline versions are identifiable;compatibility expectations are available;change-control expectations are available; andPart 5 activities do not bypass Part 4 implementation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Implementation Governance Model into the Part 5 handoff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3-011" text:style-name="Internet_20_link" text:visited-style-name="Visited_20_Internet_20_Link">P4-REQ-21-13-011</text:a>
      <text:a xlink:type="simple" xlink:href="https://wiki.didosolutions.com/dido/99_annexes/annex-d-requirements/part-04/p4-req-21-15-010" text:style-name="Internet_20_link" text:visited-style-name="Visited_20_Internet_20_Link">P4-REQ-21-15-010</text:a>
      <text:a xlink:type="simple" xlink:href="https://wiki.didosolutions.com/dido/99_annexes/annex-d-requirements/part-04/p4-req-21-15-012" text:style-name="Internet_20_link" text:visited-style-name="Visited_20_Internet_20_Link">P4-REQ-21-15-012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6:57</meta:creation-date>
    <dc:creator>Generated</dc:creator>
    <dc:date>2026-08-22T17::26:57</dc:date>
    <dc:language>en-US</dc:language>
    <meta:editing-cycles>1</meta:editing-cycles>
    <meta:editing-duration>PT0S</meta:editing-duration>
    <dc:title>dido:99_annexes:annex-d-requirements:part-04:p4-req-21-15-011</dc:title>
  </office:meta>
</office:document-meta>
</file>