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15-010"/><text:bookmark-start text:name="__RefHeading___p4-req-21-15-010_1"/><text:bookmark-start text:name="p4-req-21-15-010"/>P4-REQ-21-15-010<text:bookmark-end text:name="__RefHeading___p4-req-21-15-010_1"/><text:bookmark-end text:name="p4-req-21-15-010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Part 5 handoff SHALL identify Developer Handbook requirements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15: Part 5 Handoff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The implementation artifacts used by Part 5 are produced under the development discipline defined by the Phase 0 Developer Handbook.</text:p>
      <text:p text:style-name="Text_20_body">Including applicable handbook requirements in the handoff allows Part 5 reviewers to understand the conventions governing source artifacts, generated artifacts, scripts, logging, exception handling, traceability, and repository workflow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Developer Handbook requirements;Phase 0 implementation artifacts;scripts;logging and exception-handling conventions;repository workflow; andreview expectation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the Part 5 handoff identifies the Developer Handbook requirements applicable to the handed-off artifacts.</text:p>
      <text:p text:style-name="Text_20_body">Verification activities should include review checks confirming that:</text:p>
      <text:p text:style-name="Text_20_body">applicable handbook rules are identifiable;artifact-governance expectations are available;logging and exception-handling rules are available where applicable; andPart 5 does not replace or redefine handbook requirements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carries the Part 4 development-discipline requirements into the Part 5 handoff.</text:p>
      <text:p text:style-name="Text_20_body">Related requirement identifiers:</text:p>
      <text:a xlink:type="simple" xlink:href="https://wiki.didosolutions.com/dido/99_annexes/annex-d-requirements/part-04/p4-req-21-11-001" text:style-name="Internet_20_link" text:visited-style-name="Visited_20_Internet_20_Link">P4-REQ-21-11-001</text:a>
      <text:a xlink:type="simple" xlink:href="https://wiki.didosolutions.com/dido/99_annexes/annex-d-requirements/part-04/p4-req-21-14-010" text:style-name="Internet_20_link" text:visited-style-name="Visited_20_Internet_20_Link">P4-REQ-21-14-010</text:a>
      <text:a xlink:type="simple" xlink:href="https://wiki.didosolutions.com/dido/99_annexes/annex-d-requirements/part-04/p4-req-21-15-009" text:style-name="Internet_20_link" text:visited-style-name="Visited_20_Internet_20_Link">P4-REQ-21-15-009</text:a>
      <text:a xlink:type="simple" xlink:href="https://wiki.didosolutions.com/dido/99_annexes/annex-d-requirements/part-04/p4-req-21-15-011" text:style-name="Internet_20_link" text:visited-style-name="Visited_20_Internet_20_Link">P4-REQ-21-15-011</text:a>
      <text:p text:style-name="Text_20_body">Related source section:</text:p>
      <text:a xlink:type="simple" xlink:href="https://wiki.didosolutions.com/fxdemo/04-part/21-phase-0-implementation-requirements/21-15-part-5-handoff-requirements/start" text:style-name="Internet_20_link" text:visited-style-name="Visited_20_Internet_20_Link">21.15 Part 5 Handoff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21:31</meta:creation-date>
    <dc:creator>Generated</dc:creator>
    <dc:date>2026-08-22T17::21:31</dc:date>
    <dc:language>en-US</dc:language>
    <meta:editing-cycles>1</meta:editing-cycles>
    <meta:editing-duration>PT0S</meta:editing-duration>
    <dc:title>dido:99_annexes:annex-d-requirements:part-04:p4-req-21-15-010</dc:title>
  </office:meta>
</office:document-meta>
</file>