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9"/><text:bookmark-start text:name="__RefHeading___p4-req-21-15-009_1"/><text:bookmark-start text:name="p4-req-21-15-009"/>P4-REQ-21-15-009<text:bookmark-end text:name="__RefHeading___p4-req-21-15-009_1"/><text:bookmark-end text:name="p4-req-21-15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the script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may use approved scripts to prepare, start, stop, clean, or otherwise support the Phase 0 implementation environment.</text:p>
      <text:p text:style-name="Text_20_body">Including the script model in the handoff ensures that Part 5 uses controlled automation with known purposes, inputs, outputs, logging behavior, error handling, and baseline relationship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rerequisite-checking scripts;generation scripts;build-preparation scripts;startup and shutdown scripts;cleanup scripts; andother approved Phase 0 scrip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Phase 0 Script and Execution Model.</text:p>
      <text:p text:style-name="Text_20_body">Verification activities should include review checks confirming that:</text:p>
      <text:p text:style-name="Text_20_body">approved script categories are identifiable;script purposes are identifiable;usage expectations are available; andscripts used by Part 5 remain governed by Part 4 and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Script and Execution Model into Part 5 operational use.</text:p>
      <text:p text:style-name="Text_20_body">Related requirement identifiers:</text:p>
      <text:a xlink:type="simple" xlink:href="https://wiki.didosolutions.com/dido/99_annexes/annex-d-requirements/part-04/p4-req-21-12-001" text:style-name="Internet_20_link" text:visited-style-name="Visited_20_Internet_20_Link">P4-REQ-21-12-001</text:a>
      <text:a xlink:type="simple" xlink:href="https://wiki.didosolutions.com/dido/99_annexes/annex-d-requirements/part-04/p4-req-21-12-011" text:style-name="Internet_20_link" text:visited-style-name="Visited_20_Internet_20_Link">P4-REQ-21-12-011</text:a>
      <text:a xlink:type="simple" xlink:href="https://wiki.didosolutions.com/dido/99_annexes/annex-d-requirements/part-04/p4-req-21-15-008" text:style-name="Internet_20_link" text:visited-style-name="Visited_20_Internet_20_Link">P4-REQ-21-15-008</text:a>
      <text:a xlink:type="simple" xlink:href="https://wiki.didosolutions.com/dido/99_annexes/annex-d-requirements/part-04/p4-req-21-15-010" text:style-name="Internet_20_link" text:visited-style-name="Visited_20_Internet_20_Link">P4-REQ-21-15-010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6:08</meta:creation-date>
    <dc:creator>Generated</dc:creator>
    <dc:date>2026-08-23T22::06:08</dc:date>
    <dc:language>en-US</dc:language>
    <meta:editing-cycles>1</meta:editing-cycles>
    <meta:editing-duration>PT0S</meta:editing-duration>
    <dc:title>dido:99_annexes:annex-d-requirements:part-04:p4-req-21-15-009</dc:title>
  </office:meta>
</office:document-meta>
</file>