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5-008"/><text:bookmark-start text:name="__RefHeading___p4-req-21-15-008_1"/><text:bookmark-start text:name="p4-req-21-15-008"/>P4-REQ-21-15-008<text:bookmark-end text:name="__RefHeading___p4-req-21-15-008_1"/><text:bookmark-end text:name="p4-req-21-15-008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art 5 handoff SHALL identify repository organization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5: Part 5 Handoff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art 5 requires a clear understanding of where approved implementation artifacts, generated artifacts, configuration, scripts, documentation, and supporting material reside.</text:p>
      <text:p text:style-name="Text_20_body">Including repository organization in the handoff allows deployment and evidence activities to use governed baseline artifacts without confusing them with temporary, local, or non-baseline material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governed source locations;generated-code locations;configuration locations;script locations;documentation and traceability locations; andapplicable build and non-baseline location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art 5 handoff identifies the repository organization applicable to the Phase 0 baseline.</text:p>
      <text:p text:style-name="Text_20_body">Verification activities should include review checks confirming that:</text:p>
      <text:p text:style-name="Text_20_body">required artifact locations are identifiable;baseline artifacts can be distinguished from non-baseline material;generated and configuration locations are identifiable; andPart 5 can locate approved inputs without redefining repository structur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arries the Part 4 Repository and Build Artifact Model into Part 5.</text:p>
      <text:p text:style-name="Text_20_body">Related requirement identifiers:</text:p>
      <text:a xlink:type="simple" xlink:href="https://wiki.didosolutions.com/dido/99_annexes/annex-d-requirements/part-04/p4-req-21-10-001" text:style-name="Internet_20_link" text:visited-style-name="Visited_20_Internet_20_Link">P4-REQ-21-10-001</text:a>
      <text:a xlink:type="simple" xlink:href="https://wiki.didosolutions.com/dido/99_annexes/annex-d-requirements/part-04/p4-req-21-14-009" text:style-name="Internet_20_link" text:visited-style-name="Visited_20_Internet_20_Link">P4-REQ-21-14-009</text:a>
      <text:a xlink:type="simple" xlink:href="https://wiki.didosolutions.com/dido/99_annexes/annex-d-requirements/part-04/p4-req-21-15-009" text:style-name="Internet_20_link" text:visited-style-name="Visited_20_Internet_20_Link">P4-REQ-21-15-009</text:a>
      <text:p text:style-name="Text_20_body">Related source section:</text:p>
      <text:a xlink:type="simple" xlink:href="https://wiki.didosolutions.com/fxdemo/04-part/21-phase-0-implementation-requirements/21-15-part-5-handoff-requirements/start" text:style-name="Internet_20_link" text:visited-style-name="Visited_20_Internet_20_Link">21.15 Part 5 Handoff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1:08</meta:creation-date>
    <dc:creator>Generated</dc:creator>
    <dc:date>2026-08-22T17::21:08</dc:date>
    <dc:language>en-US</dc:language>
    <meta:editing-cycles>1</meta:editing-cycles>
    <meta:editing-duration>PT0S</meta:editing-duration>
    <dc:title>dido:99_annexes:annex-d-requirements:part-04:p4-req-21-15-008</dc:title>
  </office:meta>
</office:document-meta>
</file>