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5-007"/><text:bookmark-start text:name="__RefHeading___p4-req-21-15-007_1"/><text:bookmark-start text:name="p4-req-21-15-007"/>P4-REQ-21-15-007<text:bookmark-end text:name="__RefHeading___p4-req-21-15-007_1"/><text:bookmark-end text:name="p4-req-21-15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Part 5 handoff SHALL identify interaction pattern realiza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5: Part 5 Handoff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Part 5 uses the implementation flows defined by Part 4 to construct demonstrations, tests, observation procedures, and evidence collection.</text:p>
      <text:p text:style-name="Text_20_body">Including interaction pattern realization in the handoff ensures that Part 5 exercises governed Phase 0 implementation flows rather than inventing new logical interac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interaction realizations;implementation participants;DDS exchanges;processing outcomes;supporting scripts and configuration; andapplicable audit and provenance expectatio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Part 5 handoff identifies applicable interaction pattern realizations.</text:p>
      <text:p text:style-name="Text_20_body">Verification activities should include review checks confirming that:</text:p>
      <text:p text:style-name="Text_20_body">interaction implementations are identified;participating artifacts are identifiable;applicable DDS Topics and representations are identifiable; andinteraction traceability to Part 3 is preserv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arries the Part 4 interaction realization mappings into Part 5 testability and execution planning.</text:p>
      <text:p text:style-name="Text_20_body">Related requirement identifiers:</text:p>
      <text:a xlink:type="simple" xlink:href="https://wiki.didosolutions.com/dido/99_annexes/annex-d-requirements/part-04/p4-req-21-8-001" text:style-name="Internet_20_link" text:visited-style-name="Visited_20_Internet_20_Link">P4-REQ-21-8-001</text:a>
      <text:a xlink:type="simple" xlink:href="https://wiki.didosolutions.com/dido/99_annexes/annex-d-requirements/part-04/p4-req-21-8-011" text:style-name="Internet_20_link" text:visited-style-name="Visited_20_Internet_20_Link">P4-REQ-21-8-011</text:a>
      <text:a xlink:type="simple" xlink:href="https://wiki.didosolutions.com/dido/99_annexes/annex-d-requirements/part-04/p4-req-21-15-006" text:style-name="Internet_20_link" text:visited-style-name="Visited_20_Internet_20_Link">P4-REQ-21-15-006</text:a>
      <text:p text:style-name="Text_20_body">Related source section:</text:p>
      <text:a xlink:type="simple" xlink:href="https://wiki.didosolutions.com/fxdemo/04-part/21-phase-0-implementation-requirements/21-15-part-5-handoff-requirements/start" text:style-name="Internet_20_link" text:visited-style-name="Visited_20_Internet_20_Link">21.15 Part 5 Handoff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1</meta:creation-date>
    <dc:creator>Generated</dc:creator>
    <dc:date>2026-08-22T17::20:31</dc:date>
    <dc:language>en-US</dc:language>
    <meta:editing-cycles>1</meta:editing-cycles>
    <meta:editing-duration>PT0S</meta:editing-duration>
    <dc:title>dido:99_annexes:annex-d-requirements:part-04:p4-req-21-15-007</dc:title>
  </office:meta>
</office:document-meta>
</file>