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6"/><text:bookmark-start text:name="__RefHeading___p4-req-21-15-006_1"/><text:bookmark-start text:name="p4-req-21-15-006"/>P4-REQ-21-15-006<text:bookmark-end text:name="__RefHeading___p4-req-21-15-006_1"/><text:bookmark-end text:name="p4-req-21-15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Runtime Plane realiz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must preserve the Runtime Plane distinctions implemented by Part 4 when deploying, observing, operating, testing, and evidencing Phase 0 behavior.</text:p>
      <text:p text:style-name="Text_20_body">Including Runtime Plane realization in the handoff prevents Part 5 activities from collapsing Control, Data, Health and Observability, Policy and Release, or Audit and Provenance concer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Control Plane realization;Data Plane realization;Health and Observability Plane realization;Policy and Release Plane realization;Audit and Provenance Plane realization; andapplicable cross-plane relationship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the Runtime Plane realization defined by Part 4.</text:p>
      <text:p text:style-name="Text_20_body">Verification activities should include review checks confirming that:</text:p>
      <text:p text:style-name="Text_20_body">applicable Runtime Planes are identified;implementation mechanisms supporting each plane are identifiable;cross-plane relationships remain explicit; andPart 5 can preserve separation of concerns during execu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Runtime Plane implementation mappings into Part 5.</text:p>
      <text:p text:style-name="Text_20_body">Related requirement identifiers:</text:p>
      <text:a xlink:type="simple" xlink:href="https://wiki.didosolutions.com/dido/99_annexes/annex-d-requirements/part-04/p4-req-21-7-001" text:style-name="Internet_20_link" text:visited-style-name="Visited_20_Internet_20_Link">P4-REQ-21-7-001</text:a>
      <text:a xlink:type="simple" xlink:href="https://wiki.didosolutions.com/dido/99_annexes/annex-d-requirements/part-04/p4-req-21-14-008" text:style-name="Internet_20_link" text:visited-style-name="Visited_20_Internet_20_Link">P4-REQ-21-14-008</text:a>
      <text:a xlink:type="simple" xlink:href="https://wiki.didosolutions.com/dido/99_annexes/annex-d-requirements/part-04/p4-req-21-15-005" text:style-name="Internet_20_link" text:visited-style-name="Visited_20_Internet_20_Link">P4-REQ-21-15-005</text:a>
      <text:a xlink:type="simple" xlink:href="https://wiki.didosolutions.com/dido/99_annexes/annex-d-requirements/part-04/p4-req-21-15-007" text:style-name="Internet_20_link" text:visited-style-name="Visited_20_Internet_20_Link">P4-REQ-21-15-007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49</meta:creation-date>
    <dc:creator>Generated</dc:creator>
    <dc:date>2026-08-22T17::17:49</dc:date>
    <dc:language>en-US</dc:language>
    <meta:editing-cycles>1</meta:editing-cycles>
    <meta:editing-duration>PT0S</meta:editing-duration>
    <dc:title>dido:99_annexes:annex-d-requirements:part-04:p4-req-21-15-006</dc:title>
  </office:meta>
</office:document-meta>
</file>