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d-requirements:part-04:p4-req-21-15-005"/><text:bookmark-start text:name="__RefHeading___p4-req-21-15-005_1"/><text:bookmark-start text:name="p4-req-21-15-005"/>P4-REQ-21-15-005<text:bookmark-end text:name="__RefHeading___p4-req-21-15-005_1"/><text:bookmark-end text:name="p4-req-21-15-005"/></text:h>
      <text:p text:style-name="Text_20_body"><text:a xlink:type="simple" xlink:href="https://wiki.didosolutions.com/dido/99_annexes/annex-d-requirements/part-04/start" text:style-name="Internet_20_link" text:visited-style-name="Visited_20_Internet_20_Link"> Return to Requirements</text:a></text:p>
      <text:h text:style-name="Heading_20_2" text:outline-level="2"><text:bookmark-start text:name="__RefHeading___statement_2"/><text:bookmark-start text:name="statement"/>Statement<text:bookmark-end text:name="__RefHeading___statement_2"/><text:bookmark-end text:name="statement"/></text:h>
      <text:p text:style-name="Text_20_body">The Part 5 handoff SHALL identify QoS profile mappings.</text:p>
      <text:h text:style-name="Heading_20_2" text:outline-level="2"><text:bookmark-start text:name="__RefHeading___source_3"/><text:bookmark-start text:name="source"/>Source<text:bookmark-end text:name="__RefHeading___source_3"/><text:bookmark-end text:name="source"/></text:h>
      <text:p text:style-name="Text_20_body">Part 4, Section 21.15: Part 5 Handoff Requirements.</text:p>
      <text:h text:style-name="Heading_20_2" text:outline-level="2"><text:bookmark-start text:name="__RefHeading___rationale_4"/><text:bookmark-start text:name="rationale"/>Rationale<text:bookmark-end text:name="__RefHeading___rationale_4"/><text:bookmark-end text:name="rationale"/></text:h>
      <text:p text:style-name="Text_20_body">Part 5 requires the selected Phase 0 communication behavior when deploying and exercising DDS participants.</text:p>
      <text:p text:style-name="Text_20_body">Including QoS profile mappings ensures that Part 5 uses the governed reliability, durability, history, ordering, liveliness, and compatibility expectations defined by Part 4.</text:p>
      <text:h text:style-name="Heading_20_2" text:outline-level="2"><text:bookmark-start text:name="__RefHeading___applies_to_5"/><text:bookmark-start text:name="applies_to"/>Applies To<text:bookmark-end text:name="__RefHeading___applies_to_5"/><text:bookmark-end text:name="applies_to"/></text:h>
      <text:p text:style-name="Text_20_body">This requirement applies to:</text:p>
      <text:p text:style-name="Text_20_body">QoS profiles;DDS Topic mappings;publishers and subscribers;Runtime Plane mappings; andQoS configuration artifacts.</text:p>
      <text:h text:style-name="Heading_20_2" text:outline-level="2"><text:bookmark-start text:name="__RefHeading___verification_6"/><text:bookmark-start text:name="verification"/>Verification<text:bookmark-end text:name="__RefHeading___verification_6"/><text:bookmark-end text:name="verification"/></text:h>
      <text:p text:style-name="Text_20_body">Verification SHALL confirm that the Part 5 handoff identifies applicable QoS profile mappings.</text:p>
      <text:p text:style-name="Text_20_body">Verification activities should include review checks confirming that:</text:p>
      <text:p text:style-name="Text_20_body">applicable profiles are identified;associated DDS Topics are identifiable;publisher and subscriber compatibility expectations are available; andconfiguration sources are identifiable.</text:p>
      <text:h text:style-name="Heading_20_2" text:outline-level="2"><text:bookmark-start text:name="__RefHeading___traceability_7"/><text:bookmark-start text:name="traceability"/>Traceability<text:bookmark-end text:name="__RefHeading___traceability_7"/><text:bookmark-end text:name="traceability"/></text:h>
      <text:p text:style-name="Text_20_body">This requirement carries the Part 4 QoS Profile Model into the Part 5 execution and deployment context.</text:p>
      <text:p text:style-name="Text_20_body">Related requirement identifiers:</text:p>
      <text:a xlink:type="simple" xlink:href="https://wiki.didosolutions.com/dido/99_annexes/annex-d-requirements/part-04/p4-req-21-9-001" text:style-name="Internet_20_link" text:visited-style-name="Visited_20_Internet_20_Link">P4-REQ-21-9-001</text:a>
      <text:a xlink:type="simple" xlink:href="https://wiki.didosolutions.com/dido/99_annexes/annex-d-requirements/part-04/p4-req-21-9-012" text:style-name="Internet_20_link" text:visited-style-name="Visited_20_Internet_20_Link">P4-REQ-21-9-012</text:a>
      <text:a xlink:type="simple" xlink:href="https://wiki.didosolutions.com/dido/99_annexes/annex-d-requirements/part-04/p4-req-21-15-006" text:style-name="Internet_20_link" text:visited-style-name="Visited_20_Internet_20_Link">P4-REQ-21-15-006</text:a>
      <text:p text:style-name="Text_20_body">Related source section:</text:p>
      <text:a xlink:type="simple" xlink:href="https://wiki.didosolutions.com/fxdemo/04-part/21-phase-0-implementation-requirements/21-15-part-5-handoff-requirements/start" text:style-name="Internet_20_link" text:visited-style-name="Visited_20_Internet_20_Link">21.15 Part 5 Handoff Requirements</text:a>
      <text:h text:style-name="Heading_20_2" text:outline-level="2"><text:bookmark-start text:name="__RefHeading___status_8"/><text:bookmark-start text:name="status"/>Status<text:bookmark-end text:name="__RefHeading___status_8"/><text:bookmark-end text:name="status"/></text:h>
      <text:p text:style-name="Text_20_body">Draft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7::17:03</meta:creation-date>
    <dc:creator>Generated</dc:creator>
    <dc:date>2026-08-22T17::17:03</dc:date>
    <dc:language>en-US</dc:language>
    <meta:editing-cycles>1</meta:editing-cycles>
    <meta:editing-duration>PT0S</meta:editing-duration>
    <dc:title>dido:99_annexes:annex-d-requirements:part-04:p4-req-21-15-005</dc:title>
  </office:meta>
</office:document-meta>
</file>