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04"/><text:bookmark-start text:name="__RefHeading___p4-req-21-15-004_1"/><text:bookmark-start text:name="p4-req-21-15-004"/>P4-REQ-21-15-004<text:bookmark-end text:name="__RefHeading___p4-req-21-15-004_1"/><text:bookmark-end text:name="p4-req-21-15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art 5 handoff SHALL identify IDL and generated type mapping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requires the implementation data representations defined by Part 4 in order to exercise and observe the selected Phase 0 communication flows.</text:p>
      <text:p text:style-name="Text_20_body">Including IDL and generated type mappings preserves the relationship between logical information structures and their runtime representa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IDL structures;generated types;source IDL files;DDS Topic data mappings; andproducing and consuming implementation participan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art 5 handoff identifies the applicable IDL and generated type mappings.</text:p>
      <text:p text:style-name="Text_20_body">Verification activities should include review checks confirming that:</text:p>
      <text:p text:style-name="Text_20_body">applicable IDL structures are identified;generated types are identified;source definitions remain traceable; andTopic and participant relationships are identifi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arries the Part 4 information-structure implementation mappings into Part 5.</text:p>
      <text:p text:style-name="Text_20_body">Related requirement identifiers:</text:p>
      <text:a xlink:type="simple" xlink:href="https://wiki.didosolutions.com/dido/99_annexes/annex-d-requirements/part-04/p4-req-21-6-001" text:style-name="Internet_20_link" text:visited-style-name="Visited_20_Internet_20_Link">P4-REQ-21-6-001</text:a>
      <text:a xlink:type="simple" xlink:href="https://wiki.didosolutions.com/dido/99_annexes/annex-d-requirements/part-04/p4-req-21-14-007" text:style-name="Internet_20_link" text:visited-style-name="Visited_20_Internet_20_Link">P4-REQ-21-14-007</text:a>
      <text:a xlink:type="simple" xlink:href="https://wiki.didosolutions.com/dido/99_annexes/annex-d-requirements/part-04/p4-req-21-15-003" text:style-name="Internet_20_link" text:visited-style-name="Visited_20_Internet_20_Link">P4-REQ-21-15-003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1:11</meta:creation-date>
    <dc:creator>Generated</dc:creator>
    <dc:date>2026-08-24T05::31:11</dc:date>
    <dc:language>en-US</dc:language>
    <meta:editing-cycles>1</meta:editing-cycles>
    <meta:editing-duration>PT0S</meta:editing-duration>
    <dc:title>dido:99_annexes:annex-d-requirements:part-04:p4-req-21-15-004</dc:title>
  </office:meta>
</office:document-meta>
</file>