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3"/><text:bookmark-start text:name="__RefHeading___p4-req-21-15-003_1"/><text:bookmark-start text:name="p4-req-21-15-003"/>P4-REQ-21-15-003<text:bookmark-end text:name="__RefHeading___p4-req-21-15-003_1"/><text:bookmark-end text:name="p4-req-21-15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DDS Topic mapping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uses the communication mappings defined by Part 4 when deploying, exercising, observing, and testing Phase 0 implementation participants.</text:p>
      <text:p text:style-name="Text_20_body">Including DDS Topic mappings in the handoff ensures that runtime exchanges remain tied to their FX logical Communication Endpoi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s;Communication Endpoint mappings;publishers;subscribers; andapplicable communication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DDS Topic mappings required by the selected Phase 0 baseline.</text:p>
      <text:p text:style-name="Text_20_body">Verification activities should include review checks confirming that:</text:p>
      <text:p text:style-name="Text_20_body">applicable DDS Topics are identified;producing and consuming participants are identifiable;logical Communication Endpoint mappings are preserved; andTopic mappings are suitable for Part 5 deployment and test plann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Communication Endpoint-to-DDS Topic mappings into the Part 5 handoff.</text:p>
      <text:p text:style-name="Text_20_body">Related requirement identifiers:</text:p>
      <text:a xlink:type="simple" xlink:href="https://wiki.didosolutions.com/dido/99_annexes/annex-d-requirements/part-04/p4-req-21-5-001" text:style-name="Internet_20_link" text:visited-style-name="Visited_20_Internet_20_Link">P4-REQ-21-5-001</text:a>
      <text:a xlink:type="simple" xlink:href="https://wiki.didosolutions.com/dido/99_annexes/annex-d-requirements/part-04/p4-req-21-14-006" text:style-name="Internet_20_link" text:visited-style-name="Visited_20_Internet_20_Link">P4-REQ-21-14-006</text:a>
      <text:a xlink:type="simple" xlink:href="https://wiki.didosolutions.com/dido/99_annexes/annex-d-requirements/part-04/p4-req-21-15-004" text:style-name="Internet_20_link" text:visited-style-name="Visited_20_Internet_20_Link">P4-REQ-21-15-004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8:24</meta:creation-date>
    <dc:creator>Generated</dc:creator>
    <dc:date>2026-08-23T21::58:24</dc:date>
    <dc:language>en-US</dc:language>
    <meta:editing-cycles>1</meta:editing-cycles>
    <meta:editing-duration>PT0S</meta:editing-duration>
    <dc:title>dido:99_annexes:annex-d-requirements:part-04:p4-req-21-15-003</dc:title>
  </office:meta>
</office:document-meta>
</file>