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02"/><text:bookmark-start text:name="__RefHeading___p4-req-21-15-002_1"/><text:bookmark-start text:name="p4-req-21-15-002"/>P4-REQ-21-15-002<text:bookmark-end text:name="__RefHeading___p4-req-21-15-002_1"/><text:bookmark-end text:name="p4-req-21-15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implementation node mapping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must know which Phase 0 implementation participants realize the applicable FX logical Nodes and Node Roles before those participants can be deployed, started, observed, tested, or evidenced.</text:p>
      <text:p text:style-name="Text_20_body">Including implementation node mappings in the handoff preserves responsibility and architectural traceability during Part 5 activit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modules;runtime participants;FX logical Node mappings;FX logical Node Role mappings; andapplicable supporting modu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the applicable implementation node mappings.</text:p>
      <text:p text:style-name="Text_20_body">Verification activities should include review checks confirming that:</text:p>
      <text:p text:style-name="Text_20_body">implementation participants are identified;applicable FX logical Nodes are identified;applicable Node Roles are identified; andmappings are sufficient for Part 5 deployment and observation planning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logical Node-to-implementation mappings into the Part 5 handoff.</text:p>
      <text:p text:style-name="Text_20_body">Related requirement identifiers:</text:p>
      <text:a xlink:type="simple" xlink:href="https://wiki.didosolutions.com/dido/99_annexes/annex-d-requirements/part-04/p4-req-21-4-001" text:style-name="Internet_20_link" text:visited-style-name="Visited_20_Internet_20_Link">P4-REQ-21-4-001</text:a>
      <text:a xlink:type="simple" xlink:href="https://wiki.didosolutions.com/dido/99_annexes/annex-d-requirements/part-04/p4-req-21-14-005" text:style-name="Internet_20_link" text:visited-style-name="Visited_20_Internet_20_Link">P4-REQ-21-14-005</text:a>
      <text:a xlink:type="simple" xlink:href="https://wiki.didosolutions.com/dido/99_annexes/annex-d-requirements/part-04/p4-req-21-15-001" text:style-name="Internet_20_link" text:visited-style-name="Visited_20_Internet_20_Link">P4-REQ-21-15-001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24</meta:creation-date>
    <dc:creator>Generated</dc:creator>
    <dc:date>2026-08-22T17::21:24</dc:date>
    <dc:language>en-US</dc:language>
    <meta:editing-cycles>1</meta:editing-cycles>
    <meta:editing-duration>PT0S</meta:editing-duration>
    <dc:title>dido:99_annexes:annex-d-requirements:part-04:p4-req-21-15-002</dc:title>
  </office:meta>
</office:document-meta>
</file>