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1"/><text:bookmark-start text:name="__RefHeading___p4-req-21-15-001_1"/><text:bookmark-start text:name="p4-req-21-15-001"/>P4-REQ-21-15-001<text:bookmark-end text:name="__RefHeading___p4-req-21-15-001_1"/><text:bookmark-end text:name="p4-req-21-15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implementation artifacts prepared for Part 5 deployment, testability, operation, observation, and evidence planning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depends on a controlled set of implementation artifacts produced and governed by Part 4.</text:p>
      <text:p text:style-name="Text_20_body">Explicitly identifying those artifacts establishes a clear boundary between defining the Phase 0 implementation baseline and using that baseline for deployment, testability, operation, observation, and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mplementation artifacts;implementation mappings;configuration artifacts;scripts;repository artifacts; andimplementa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identifies the implementation artifacts prepared for Part 5.</text:p>
      <text:p text:style-name="Text_20_body">Verification activities should include review checks confirming that:</text:p>
      <text:p text:style-name="Text_20_body">deployment-relevant artifacts are identified;testability-relevant artifacts are identified;observation and operation inputs are identified;evidence-planning inputs are identified; andthe handoff remains limited to the approved Phase 0 implementation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controlled implementation baseline that Part 4 provides to Part 5.</text:p>
      <text:p text:style-name="Text_20_body">Related requirement identifiers:</text:p>
      <text:a xlink:type="simple" xlink:href="https://wiki.didosolutions.com/dido/99_annexes/annex-d-requirements/part-04/p4-req-21-15-002" text:style-name="Internet_20_link" text:visited-style-name="Visited_20_Internet_20_Link">P4-REQ-21-15-002</text:a>
      <text:a xlink:type="simple" xlink:href="https://wiki.didosolutions.com/dido/99_annexes/annex-d-requirements/part-04/p4-req-21-15-012" text:style-name="Internet_20_link" text:visited-style-name="Visited_20_Internet_20_Link">P4-REQ-21-15-012</text:a>
      <text:a xlink:type="simple" xlink:href="https://wiki.didosolutions.com/dido/99_annexes/annex-d-requirements/part-04/p4-req-21-15-013" text:style-name="Internet_20_link" text:visited-style-name="Visited_20_Internet_20_Link">P4-REQ-21-15-013</text:a>
      <text:a xlink:type="simple" xlink:href="https://wiki.didosolutions.com/dido/99_annexes/annex-d-requirements/part-04/p4-req-21-15-014" text:style-name="Internet_20_link" text:visited-style-name="Visited_20_Internet_20_Link">P4-REQ-21-15-014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02:53</meta:creation-date>
    <dc:creator>Generated</dc:creator>
    <dc:date>2026-08-24T10::02:53</dc:date>
    <dc:language>en-US</dc:language>
    <meta:editing-cycles>1</meta:editing-cycles>
    <meta:editing-duration>PT0S</meta:editing-duration>
    <dc:title>dido:99_annexes:annex-d-requirements:part-04:p4-req-21-15-001</dc:title>
  </office:meta>
</office:document-meta>
</file>