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11"/><text:bookmark-start text:name="__RefHeading___p4-req-21-14-011_1"/><text:bookmark-start text:name="p4-req-21-14-011"/>P4-REQ-21-14-011<text:bookmark-end text:name="__RefHeading___p4-req-21-14-011_1"/><text:bookmark-end text:name="p4-req-21-14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traceability SHALL NOT redefine logical traceability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traceability is established by the conceptual, logical, and FX logical architecture layers. Part 4 extends that traceability into implementation artifacts but does not replace or alter the logical relationships defined by earlier parts.</text:p>
      <text:p text:style-name="Text_20_body">Maintaining this boundary prevents implementation mappings, repository organization, technology selections, or handbook rules from changing architectur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Implementation Traceability Model;logical-to-implementation mappings;implementation traceability records;repository and script traceability;Developer Handbook traceability; andimplementation gover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traceability does not redefine logical traceability.</text:p>
      <text:p text:style-name="Text_20_body">Verification activities should include review checks confirming that:</text:p>
      <text:p text:style-name="Text_20_body">logical traceability relationships remain authoritative;implementation mappings extend rather than replace logical traceability;implementation artifacts do not alter logical relationships;implementation concerns remain distinguishable from logical concerns; andchanges to logical traceability are governed by the applicable earlier architectural par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boundary between logical traceability and the implementation traceability added by Part 4.</text:p>
      <text:p text:style-name="Text_20_body">Related requirement identifiers:</text:p>
      <text:a xlink:type="simple" xlink:href="https://wiki.didosolutions.com/dido/99_annexes/annex-d-requirements/part-04/p4-req-21-14-001" text:style-name="Internet_20_link" text:visited-style-name="Visited_20_Internet_20_Link">P4-REQ-21-14-001</text:a>
      <text:a xlink:type="simple" xlink:href="https://wiki.didosolutions.com/dido/99_annexes/annex-d-requirements/part-04/p4-req-21-14-002" text:style-name="Internet_20_link" text:visited-style-name="Visited_20_Internet_20_Link">P4-REQ-21-14-002</text:a>
      <text:a xlink:type="simple" xlink:href="https://wiki.didosolutions.com/dido/99_annexes/annex-d-requirements/part-04/p4-req-21-14-003" text:style-name="Internet_20_link" text:visited-style-name="Visited_20_Internet_20_Link">P4-REQ-21-14-003</text:a>
      <text:a xlink:type="simple" xlink:href="https://wiki.didosolutions.com/dido/99_annexes/annex-d-requirements/part-04/p4-req-21-14-004" text:style-name="Internet_20_link" text:visited-style-name="Visited_20_Internet_20_Link">P4-REQ-21-14-004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5:45</meta:creation-date>
    <dc:creator>Generated</dc:creator>
    <dc:date>2026-08-23T22::05:45</dc:date>
    <dc:language>en-US</dc:language>
    <meta:editing-cycles>1</meta:editing-cycles>
    <meta:editing-duration>PT0S</meta:editing-duration>
    <dc:title>dido:99_annexes:annex-d-requirements:part-04:p4-req-21-14-011</dc:title>
  </office:meta>
</office:document-meta>
</file>