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10"/><text:bookmark-start text:name="__RefHeading___p4-req-21-14-010_1"/><text:bookmark-start text:name="p4-req-21-14-010"/>P4-REQ-21-14-010<text:bookmark-end text:name="__RefHeading___p4-req-21-14-010_1"/><text:bookmark-end text:name="p4-req-21-14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Developer Handbook traceability SHALL relate handbook rules to implementation concerns and Part 4 requir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eveloper Handbook rules translate Part 4 implementation discipline into practical contributor guidance. Those rules must therefore remain connected to the implementation concerns and normative requirements they support.</text:p>
      <text:p text:style-name="Text_20_body">This relationship prevents handbook rules from becoming independent architectural requirements or introducing implementation constraints without an identifiable Part 4 basi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ile-header rules;generated-file rules;naming and coding rules;logging and exception-handling conventions;traceability conventions;repository workflow;script usage; andreview checklist requiremen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Developer Handbook rules are traceable to applicable implementation concerns and Part 4 requirements.</text:p>
      <text:p text:style-name="Text_20_body">Verification activities should include review checks confirming that:</text:p>
      <text:p text:style-name="Text_20_body">handbook rules identify or have identifiable Part 4 bases;implementation concerns supported by handbook rules can be determined;handbook rules do not introduce conflicting architectural requirements; andobsolete or unsupported handbook rules can be detect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raceability between practical Developer Handbook rules and their governing Part 4 implementation requirements.</text:p>
      <text:p text:style-name="Text_20_body">Related requirement identifiers:</text:p>
      <text:a xlink:type="simple" xlink:href="https://wiki.didosolutions.com/dido/99_annexes/annex-d-requirements/part-04/p4-req-21-11-001" text:style-name="Internet_20_link" text:visited-style-name="Visited_20_Internet_20_Link">P4-REQ-21-11-001</text:a>
      <text:a xlink:type="simple" xlink:href="https://wiki.didosolutions.com/dido/99_annexes/annex-d-requirements/part-04/p4-req-21-11-008" text:style-name="Internet_20_link" text:visited-style-name="Visited_20_Internet_20_Link">P4-REQ-21-11-007</text:a>
      <text:a xlink:type="simple" xlink:href="https://wiki.didosolutions.com/dido/99_annexes/annex-d-requirements/part-04/p4-req-21-11-013" text:style-name="Internet_20_link" text:visited-style-name="Visited_20_Internet_20_Link">P4-REQ-21-11-013</text:a>
      <text:a xlink:type="simple" xlink:href="https://wiki.didosolutions.com/dido/99_annexes/annex-d-requirements/part-04/p4-req-21-14-004" text:style-name="Internet_20_link" text:visited-style-name="Visited_20_Internet_20_Link">P4-REQ-21-14-004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3</meta:creation-date>
    <dc:creator>Generated</dc:creator>
    <dc:date>2026-08-22T17::20:33</dc:date>
    <dc:language>en-US</dc:language>
    <meta:editing-cycles>1</meta:editing-cycles>
    <meta:editing-duration>PT0S</meta:editing-duration>
    <dc:title>dido:99_annexes:annex-d-requirements:part-04:p4-req-21-14-010</dc:title>
  </office:meta>
</office:document-meta>
</file>