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d-requirements:part-04:p4-req-21-14-009"/><text:bookmark-start text:name="__RefHeading___p4-req-21-14-009_1"/><text:bookmark-start text:name="p4-req-21-14-009"/>P4-REQ-21-14-009<text:bookmark-end text:name="__RefHeading___p4-req-21-14-009_1"/><text:bookmark-end text:name="p4-req-21-14-009"/></text:h>
      <text:p text:style-name="Text_20_body"><text:a xlink:type="simple" xlink:href="https://wiki.didosolutions.com/dido/99_annexes/annex-d-requirements/part-04/start" text:style-name="Internet_20_link" text:visited-style-name="Visited_20_Internet_20_Link"> Return to Requirements</text:a></text:p>
      <text:h text:style-name="Heading_20_2" text:outline-level="2"><text:bookmark-start text:name="__RefHeading___statement_2"/><text:bookmark-start text:name="statement"/>Statement<text:bookmark-end text:name="__RefHeading___statement_2"/><text:bookmark-end text:name="statement"/></text:h>
      <text:p text:style-name="Text_20_body">Script and repository traceability SHALL relate scripts and repository locations to implementation concerns.</text:p>
      <text:h text:style-name="Heading_20_2" text:outline-level="2"><text:bookmark-start text:name="__RefHeading___source_3"/><text:bookmark-start text:name="source"/>Source<text:bookmark-end text:name="__RefHeading___source_3"/><text:bookmark-end text:name="source"/></text:h>
      <text:p text:style-name="Text_20_body">Part 4, Section 21.14: Implementation Traceability Requirements.</text:p>
      <text:h text:style-name="Heading_20_2" text:outline-level="2"><text:bookmark-start text:name="__RefHeading___rationale_4"/><text:bookmark-start text:name="rationale"/>Rationale<text:bookmark-end text:name="__RefHeading___rationale_4"/><text:bookmark-end text:name="rationale"/></text:h>
      <text:p text:style-name="Text_20_body">Scripts and repository locations frequently support implementation activity without directly realizing an FX logical element.</text:p>
      <text:p text:style-name="Text_20_body">Relating these artifacts to implementation concerns explains why they exist, what baseline activity they support, and how they fit within the governed Phase 0 implementation environment.</text:p>
      <text:h text:style-name="Heading_20_2" text:outline-level="2"><text:bookmark-start text:name="__RefHeading___applies_to_5"/><text:bookmark-start text:name="applies_to"/>Applies To<text:bookmark-end text:name="__RefHeading___applies_to_5"/><text:bookmark-end text:name="applies_to"/></text:h>
      <text:p text:style-name="Text_20_body">This requirement applies to:</text:p>
      <text:p text:style-name="Text_20_body">approved scripts;repository directories;source locations;generated-artifact locations;configuration locations;build-output locations; andother governed repository locations.</text:p>
      <text:h text:style-name="Heading_20_2" text:outline-level="2"><text:bookmark-start text:name="__RefHeading___verification_6"/><text:bookmark-start text:name="verification"/>Verification<text:bookmark-end text:name="__RefHeading___verification_6"/><text:bookmark-end text:name="verification"/></text:h>
      <text:p text:style-name="Text_20_body">Verification SHALL confirm that scripts and governed repository locations are traceable to applicable implementation concerns.</text:p>
      <text:p text:style-name="Text_20_body">Verification activities should include review checks confirming that:</text:p>
      <text:p text:style-name="Text_20_body">approved scripts identify their implementation purpose;governed repository locations identify the concerns they support;supporting artifacts can be traced backward to their purpose; andunexplained scripts or governed locations can be detected.</text:p>
      <text:h text:style-name="Heading_20_2" text:outline-level="2"><text:bookmark-start text:name="__RefHeading___traceability_7"/><text:bookmark-start text:name="traceability"/>Traceability<text:bookmark-end text:name="__RefHeading___traceability_7"/><text:bookmark-end text:name="traceability"/></text:h>
      <text:p text:style-name="Text_20_body">This requirement establishes traceability for implementation-support artifacts that do not necessarily map directly to FX logical elements.</text:p>
      <text:p text:style-name="Text_20_body">Related requirement identifiers:</text:p>
      <text:a xlink:type="simple" xlink:href="https://wiki.didosolutions.com/dido/99_annexes/annex-d-requirements/part-04/p4-req-21-10-001" text:style-name="Internet_20_link" text:visited-style-name="Visited_20_Internet_20_Link">P4-REQ-21-10-001</text:a>
      <text:a xlink:type="simple" xlink:href="https://wiki.didosolutions.com/dido/99_annexes/annex-d-requirements/part-04/p4-req-21-12-001" text:style-name="Internet_20_link" text:visited-style-name="Visited_20_Internet_20_Link">P4-REQ-21-12-001</text:a>
      <text:a xlink:type="simple" xlink:href="https://wiki.didosolutions.com/dido/99_annexes/annex-d-requirements/part-04/p4-req-21-12-008" text:style-name="Internet_20_link" text:visited-style-name="Visited_20_Internet_20_Link">P4-REQ-21-12-008</text:a>
      <text:a xlink:type="simple" xlink:href="https://wiki.didosolutions.com/dido/99_annexes/annex-d-requirements/part-04/p4-req-21-14-004" text:style-name="Internet_20_link" text:visited-style-name="Visited_20_Internet_20_Link">P4-REQ-21-14-004</text:a>
      <text:p text:style-name="Text_20_body">Related source section:</text:p>
      <text:a xlink:type="simple" xlink:href="https://wiki.didosolutions.com/fxdemo/04-part/21-phase-0-implementation-requirements/21-14-implementation-traceability-requirements/start" text:style-name="Internet_20_link" text:visited-style-name="Visited_20_Internet_20_Link">21.14 Implementation Traceability Requirements</text:a>
      <text:h text:style-name="Heading_20_2" text:outline-level="2"><text:bookmark-start text:name="__RefHeading___status_8"/><text:bookmark-start text:name="status"/>Status<text:bookmark-end text:name="__RefHeading___status_8"/><text:bookmark-end text:name="status"/></text:h>
      <text:p text:style-name="Text_20_body">Draft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6::22:11</meta:creation-date>
    <dc:creator>Generated</dc:creator>
    <dc:date>2026-08-22T16::22:11</dc:date>
    <dc:language>en-US</dc:language>
    <meta:editing-cycles>1</meta:editing-cycles>
    <meta:editing-duration>PT0S</meta:editing-duration>
    <dc:title>dido:99_annexes:annex-d-requirements:part-04:p4-req-21-14-009</dc:title>
  </office:meta>
</office:document-meta>
</file>