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8"/><text:bookmark-start text:name="__RefHeading___p4-req-21-14-008_1"/><text:bookmark-start text:name="p4-req-21-14-008"/>P4-REQ-21-14-008<text:bookmark-end text:name="__RefHeading___p4-req-21-14-008_1"/><text:bookmark-end text:name="p4-req-21-14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Runtime Plane implementation traceability SHALL relate FX Runtime Planes to DDS topic families, QoS profiles, logging categories, exception-handling behavior, and implementation conven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lane distinctions are realized through multiple implementation mechanisms rather than a single artifact type.</text:p>
      <text:p text:style-name="Text_20_body">Traceability among Runtime Planes, DDS topic families, QoS profiles, logging, exception handling, and implementation conventions allows reviewers to determine how each plane's architectural purpose is preserved within the Phase 0 implement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FX Runtime Planes;DDS topic families;QoS profiles;logging categories;exception-handling behavior; andimplementation conven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Runtime Plane implementation traceability relates each implemented FX Runtime Plane to its applicable implementation mechanisms.</text:p>
      <text:p text:style-name="Text_20_body">Verification activities should include review checks confirming that:</text:p>
      <text:p text:style-name="Text_20_body">applicable DDS topic families are identifiable;applicable QoS profiles are identifiable;logging and exception-handling relationships are identifiable;implementation conventions are identifiable; andRuntime Plane distinctions remain review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raceability between FX Runtime Plane definitions and their Phase 0 implementation realizations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9-002" text:style-name="Internet_20_link" text:visited-style-name="Visited_20_Internet_20_Link">P4-REQ-21-9-002</text:a>
      <text:a xlink:type="simple" xlink:href="https://wiki.didosolutions.com/dido/99_annexes/annex-d-requirements/part-04/p4-req-21-9-012" text:style-name="Internet_20_link" text:visited-style-name="Visited_20_Internet_20_Link">P4-REQ-21-9-012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3:40</meta:creation-date>
    <dc:creator>Generated</dc:creator>
    <dc:date>2026-08-24T01::43:40</dc:date>
    <dc:language>en-US</dc:language>
    <meta:editing-cycles>1</meta:editing-cycles>
    <meta:editing-duration>PT0S</meta:editing-duration>
    <dc:title>dido:99_annexes:annex-d-requirements:part-04:p4-req-21-14-008</dc:title>
  </office:meta>
</office:document-meta>
</file>