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4-007"/><text:bookmark-start text:name="__RefHeading___p4-req-21-14-007_1"/><text:bookmark-start text:name="p4-req-21-14-007"/>P4-REQ-21-14-007<text:bookmark-end text:name="__RefHeading___p4-req-21-14-007_1"/><text:bookmark-end text:name="p4-req-21-14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DL and generated type traceability SHALL relate FX logical information structures to IDL structures and generated type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4: Implementation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IDL structures and generated types provide Phase 0 implementation representations of FX logical information structures.</text:p>
      <text:p text:style-name="Text_20_body">Explicit traceability preserves the chain from logical information meaning through its governed IDL definition to the generated implementation-language representation used by Phase 0 participant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FX logical information structures;IDL structures;generated types;source IDL files; andgeneration relationship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DL and generated type traceability relates FX logical information structures to their Phase 0 representations.</text:p>
      <text:p text:style-name="Text_20_body">Verification activities should include review checks confirming that:</text:p>
      <text:p text:style-name="Text_20_body">IDL structures identify their FX logical information sources;generated types identify their source IDL structures;the complete logical-to-IDL-to-generated-type chain is reviewable; andgenerated types remain traceable after regenera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implementation traceability for Phase 0 information-structure realizations.</text:p>
      <text:p text:style-name="Text_20_body">Related requirement identifiers:</text:p>
      <text:a xlink:type="simple" xlink:href="https://wiki.didosolutions.com/dido/99_annexes/annex-d-requirements/part-04/p4-req-21-6-001" text:style-name="Internet_20_link" text:visited-style-name="Visited_20_Internet_20_Link">P4-REQ-21-6-001</text:a>
      <text:a xlink:type="simple" xlink:href="https://wiki.didosolutions.com/dido/99_annexes/annex-d-requirements/part-04/p4-req-21-6-002" text:style-name="Internet_20_link" text:visited-style-name="Visited_20_Internet_20_Link">P4-REQ-21-6-002</text:a>
      <text:a xlink:type="simple" xlink:href="https://wiki.didosolutions.com/dido/99_annexes/annex-d-requirements/part-04/p4-req-21-6-003" text:style-name="Internet_20_link" text:visited-style-name="Visited_20_Internet_20_Link">P4-REQ-21-6-003</text:a>
      <text:a xlink:type="simple" xlink:href="https://wiki.didosolutions.com/dido/99_annexes/annex-d-requirements/part-04/p4-req-21-6-010" text:style-name="Internet_20_link" text:visited-style-name="Visited_20_Internet_20_Link">P4-REQ-21-6-010</text:a>
      <text:p text:style-name="Text_20_body">Related source section:</text:p>
      <text:a xlink:type="simple" xlink:href="https://wiki.didosolutions.com/fxdemo/04-part/21-phase-0-implementation-requirements/21-14-implementation-traceability-requirements/start" text:style-name="Internet_20_link" text:visited-style-name="Visited_20_Internet_20_Link">21.14 Implementation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40</meta:creation-date>
    <dc:creator>Generated</dc:creator>
    <dc:date>2026-08-22T17::20:40</dc:date>
    <dc:language>en-US</dc:language>
    <meta:editing-cycles>1</meta:editing-cycles>
    <meta:editing-duration>PT0S</meta:editing-duration>
    <dc:title>dido:99_annexes:annex-d-requirements:part-04:p4-req-21-14-007</dc:title>
  </office:meta>
</office:document-meta>
</file>