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4-006"/><text:bookmark-start text:name="__RefHeading___p4-req-21-14-006_1"/><text:bookmark-start text:name="p4-req-21-14-006"/>P4-REQ-21-14-006<text:bookmark-end text:name="__RefHeading___p4-req-21-14-006_1"/><text:bookmark-end text:name="p4-req-21-14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opic implementation traceability SHALL relate FX logical Communication Endpoints to DDS Topic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4: Implementation Traceabilit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DS Topics provide the selected Phase 0 implementation realization of FX logical Communication Endpoints.</text:p>
      <text:p text:style-name="Text_20_body">Explicit Topic traceability allows reviewers to determine which logical endpoint a DDS Topic realizes while preserving the distinction between the logical communication definition and its DDS implementation mechanism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FX logical Communication Endpoints;DDS Topics;Topic mappings; andassociated implementation participants and configur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opic implementation traceability relates FX logical Communication Endpoints to DDS Topics.</text:p>
      <text:p text:style-name="Text_20_body">Verification activities should include review checks confirming that:</text:p>
      <text:p text:style-name="Text_20_body">each governed DDS Topic mapping identifies its logical endpoint;each implemented endpoint has an identifiable DDS Topic mapping;mappings are reviewable in both directions; andDDS Topics do not redefine their logical endpoint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implementation traceability between FX logical Communication Endpoints and their Phase 0 DDS Topic realizations.</text:p>
      <text:p text:style-name="Text_20_body">Related requirement identifiers:</text:p>
      <text:a xlink:type="simple" xlink:href="https://wiki.didosolutions.com/dido/99_annexes/annex-d-requirements/part-04/p4-req-21-5-001" text:style-name="Internet_20_link" text:visited-style-name="Visited_20_Internet_20_Link">P4-REQ-21-5-001</text:a>
      <text:a xlink:type="simple" xlink:href="https://wiki.didosolutions.com/dido/99_annexes/annex-d-requirements/part-04/p4-req-21-5-002" text:style-name="Internet_20_link" text:visited-style-name="Visited_20_Internet_20_Link">P4-REQ-21-5-002</text:a>
      <text:a xlink:type="simple" xlink:href="https://wiki.didosolutions.com/dido/99_annexes/annex-d-requirements/part-04/p4-req-21-5-010" text:style-name="Internet_20_link" text:visited-style-name="Visited_20_Internet_20_Link">P4-REQ-21-5-010</text:a>
      <text:a xlink:type="simple" xlink:href="https://wiki.didosolutions.com/dido/99_annexes/annex-d-requirements/part-04/p4-req-21-14-003" text:style-name="Internet_20_link" text:visited-style-name="Visited_20_Internet_20_Link">P4-REQ-21-14-003</text:a>
      <text:p text:style-name="Text_20_body">Related source section:</text:p>
      <text:a xlink:type="simple" xlink:href="https://wiki.didosolutions.com/fxdemo/04-part/21-phase-0-implementation-requirements/21-14-implementation-traceability-requirements/start" text:style-name="Internet_20_link" text:visited-style-name="Visited_20_Internet_20_Link">21.14 Implementation Traceabilit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9</meta:creation-date>
    <dc:creator>Generated</dc:creator>
    <dc:date>2026-08-22T17::20:39</dc:date>
    <dc:language>en-US</dc:language>
    <meta:editing-cycles>1</meta:editing-cycles>
    <meta:editing-duration>PT0S</meta:editing-duration>
    <dc:title>dido:99_annexes:annex-d-requirements:part-04:p4-req-21-14-006</dc:title>
  </office:meta>
</office:document-meta>
</file>