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05"/><text:bookmark-start text:name="__RefHeading___p4-req-21-14-005_1"/><text:bookmark-start text:name="p4-req-21-14-005"/>P4-REQ-21-14-005<text:bookmark-end text:name="__RefHeading___p4-req-21-14-005_1"/><text:bookmark-end text:name="p4-req-21-14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Node implementation traceability SHALL relate FX logical Nodes and Node Roles to implementation participants and modul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FX logical Nodes and Node Roles may be realized through different Phase 0 runtime participants, modules, or packaging arrangements.</text:p>
      <text:p text:style-name="Text_20_body">Explicit Node implementation traceability preserves the relationship between logical responsibility and implementation realization even when one implementation participant realizes multiple Nodes or multiple implementation participants realize one Nod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FX logical Nodes;FX logical Node Roles;implementation participants;implementation modules; andruntime packaging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Node implementation traceability relates FX logical Nodes and Node Roles to their implementation participants and modules.</text:p>
      <text:p text:style-name="Text_20_body">Verification activities should include review checks confirming that:</text:p>
      <text:p text:style-name="Text_20_body">implemented FX logical Nodes have identifiable participants or modules;implemented Node Roles have identifiable realizations;many-to-one and one-to-many mappings are recorded where applicable; andruntime packaging does not obscure logical responsibility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implementation traceability for FX logical Nodes and Node Roles.</text:p>
      <text:p text:style-name="Text_20_body">Related requirement identifiers:</text:p>
      <text:a xlink:type="simple" xlink:href="https://wiki.didosolutions.com/dido/99_annexes/annex-d-requirements/part-04/p4-req-21-4-001" text:style-name="Internet_20_link" text:visited-style-name="Visited_20_Internet_20_Link">P4-REQ-21-4-001</text:a>
      <text:a xlink:type="simple" xlink:href="https://wiki.didosolutions.com/dido/99_annexes/annex-d-requirements/part-04/p4-req-21-4-002" text:style-name="Internet_20_link" text:visited-style-name="Visited_20_Internet_20_Link">P4-REQ-21-4-002</text:a>
      <text:a xlink:type="simple" xlink:href="https://wiki.didosolutions.com/dido/99_annexes/annex-d-requirements/part-04/p4-req-21-4-003" text:style-name="Internet_20_link" text:visited-style-name="Visited_20_Internet_20_Link">P4-REQ-21-4-003</text:a>
      <text:a xlink:type="simple" xlink:href="https://wiki.didosolutions.com/dido/99_annexes/annex-d-requirements/part-04/p4-req-21-14-003" text:style-name="Internet_20_link" text:visited-style-name="Visited_20_Internet_20_Link">P4-REQ-21-14-003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2:14</meta:creation-date>
    <dc:creator>Generated</dc:creator>
    <dc:date>2026-08-24T03::32:14</dc:date>
    <dc:language>en-US</dc:language>
    <meta:editing-cycles>1</meta:editing-cycles>
    <meta:editing-duration>PT0S</meta:editing-duration>
    <dc:title>dido:99_annexes:annex-d-requirements:part-04:p4-req-21-14-005</dc:title>
  </office:meta>
</office:document-meta>
</file>