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4"/><text:bookmark-start text:name="__RefHeading___p4-req-21-14-004_1"/><text:bookmark-start text:name="p4-req-21-14-004"/>P4-REQ-21-14-004<text:bookmark-end text:name="__RefHeading___p4-req-21-14-004_1"/><text:bookmark-end text:name="p4-req-21-14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traceability SHALL support backward review from Phase 0 implementation artifacts to FX logical elements or implementation conc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Backward traceability allows reviewers to begin with a Phase 0 implementation artifact and determine why that artifact exists and which FX logical element or implementation concern it supports.</text:p>
      <text:p text:style-name="Text_20_body">This prevents unexplained implementation artifacts from entering the baseline and supports review, maintenance, governance, and change-impact analysi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modules;DDS Topics;IDL structures and generated types;QoS profiles;scripts;configuration artifacts; andrepository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backward review from Phase 0 implementation artifacts is supported.</text:p>
      <text:p text:style-name="Text_20_body">Verification activities should include review checks confirming that:</text:p>
      <text:p text:style-name="Text_20_body">governed implementation artifacts identify applicable sources;FX logical elements can be identified where applicable;implementation concerns can be identified where no direct FX logical element applies; andunexplained baseline artifacts can be detect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Phase 0 implementation artifacts to their FX logical or implementation sources.</text:p>
      <text:p text:style-name="Text_20_body">Related requirement identifiers:</text:p>
      <text:a xlink:type="simple" xlink:href="https://wiki.didosolutions.com/dido/99_annexes/annex-d-requirements/part-04/p4-req-21-14-002" text:style-name="Internet_20_link" text:visited-style-name="Visited_20_Internet_20_Link">P4-REQ-21-14-002</text:a>
      <text:a xlink:type="simple" xlink:href="https://wiki.didosolutions.com/dido/99_annexes/annex-d-requirements/part-04/p4-req-21-14-003" text:style-name="Internet_20_link" text:visited-style-name="Visited_20_Internet_20_Link">P4-REQ-21-14-003</text:a>
      <text:a xlink:type="simple" xlink:href="https://wiki.didosolutions.com/dido/99_annexes/annex-d-requirements/part-04/p4-req-21-14-009" text:style-name="Internet_20_link" text:visited-style-name="Visited_20_Internet_20_Link">P4-REQ-21-14-009</text:a>
      <text:a xlink:type="simple" xlink:href="https://wiki.didosolutions.com/dido/99_annexes/annex-d-requirements/part-04/p4-req-21-14-010" text:style-name="Internet_20_link" text:visited-style-name="Visited_20_Internet_20_Link">P4-REQ-21-14-010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42</meta:creation-date>
    <dc:creator>Generated</dc:creator>
    <dc:date>2026-08-23T22::02:42</dc:date>
    <dc:language>en-US</dc:language>
    <meta:editing-cycles>1</meta:editing-cycles>
    <meta:editing-duration>PT0S</meta:editing-duration>
    <dc:title>dido:99_annexes:annex-d-requirements:part-04:p4-req-21-14-004</dc:title>
  </office:meta>
</office:document-meta>
</file>